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68e6ee9a6b9e4974935766a4db316a8.png"/>
  <manifest:file-entry manifest:media-type="image/png" manifest:full-path="Pictures/46c872a8ed0d848d19ac6c0a53967e2a.png"/>
  <manifest:file-entry manifest:media-type="image/png" manifest:full-path="Pictures/38418ed337ea40babf090cc544de7f4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ossier:bin:internetanbindung"/><text:bookmark-start text:name="__RefHeading___entwicklungsplan_internetanbindung_1"/><text:bookmark-start text:name="entwicklungsplan_internetanbindung"/>7. Entwicklungsplan Internetanbindung<text:bookmark-end text:name="__RefHeading___entwicklungsplan_internetanbindung_1"/><text:bookmark-end text:name="entwicklungsplan_internetanbindung"/></text:h>
      <text:h text:style-name="Heading_20_3" text:outline-level="3"><text:bookmark-start text:name="__RefHeading___orientierung_internetanbindung_2011-2015_2"/><text:bookmark-start text:name="orientierung_internetanbindung_2011-2015"/>7.1 Orientierung Internetanbindung 2011-2015<text:bookmark-end text:name="__RefHeading___orientierung_internetanbindung_2011-2015_2"/><text:bookmark-end text:name="orientierung_internetanbindung_2011-2015"/></text:h>
      <text:p text:style-name="Text_20_body">Im folgenden werden Orientierungsdiagramme für die bis 2015 umzusetzenden 
Interntanbindung verschiedener Schulstufen und Schulgrössen basierend 
auf den Unterscheidungsdimensionen (siehe Anhang) vorgestellt.</text:p>
      <text:p text:style-name="Text_20_body">Diese Diagramme bieten dem Kanton ein Rahmen um die Komplexität bei Berechnungen und Abschätzungen
zu reduzieren. Sie sind jedoch nicht als verbindlich „so ist es“ zu lesen, sondern als Orientierung
und Diskussionsgrundlage. </text:p>
      <text:p text:style-name="Text_20_body">Die ersten zwei Diagramme sind Orientierungsgrössen für 2011, anschliessend ist - bei zurückhaltender Annahme <text:note text:id="ftn0" text:note-class="footnote"><text:note-citation text:label="1)">1)</text:note-citation><text:note-body><text:p text:style-name="Text_20_body">Eine Verdoppelung alle zwei Jahre ist ein zurückhaltender Wert. Der Moor'sche Wert für Glasfasernetzwerke liegt bei 9 Monate und heisst Butters' Law (d.h. alle 9 Monate eine Verdoppelung der Bandbreite bei gleichem Preis) </text:p></text:note-body></text:note> - mit einer Verdoppelung alle 2 Jahre zu rechnen.</text:p>
      <text:p text:style-name="Text_20_body"><draw:frame draw:style-name="media" draw:name="0" text:anchor-type="as-char" draw:z-index="0" svg:width="15.345833333333cm" svg:height="9.302914507772cm"><draw:image xlink:href="Pictures/168e6ee9a6b9e4974935766a4db316a8.png" xlink:type="simple" xlink:show="embed" xlink:actuate="onLoad"/></draw:frame> <text:line-break/>(Abb. 7.1 Orientierungstabelle Internetanbindung 2011)</text:p>
      <text:p text:style-name="Text_20_body"><draw:frame draw:style-name="media" draw:name="1" text:anchor-type="as-char" draw:z-index="1" svg:width="15.345833333333cm" svg:height="9.0497753440045cm"><draw:image xlink:href="Pictures/46c872a8ed0d848d19ac6c0a53967e2a.png" xlink:type="simple" xlink:show="embed" xlink:actuate="onLoad"/></draw:frame> <text:line-break/>(Abb. 7.2 Orientierungstabelle Internetanbindung 2011)</text:p>
      <text:p text:style-name="Text_20_body"><draw:frame draw:style-name="media" draw:name="2" text:anchor-type="as-char" draw:z-index="2" svg:width="15.345833333333cm" svg:height="10.431154684096cm"><draw:image xlink:href="Pictures/38418ed337ea40babf090cc544de7f44.png" xlink:type="simple" xlink:show="embed" xlink:actuate="onLoad"/></draw:frame> <text:line-break/>(Abb. 7.3 Orientierungstabelle Internetanbindung 2011-2015)</text:p>
      <text:h text:style-name="Heading_20_3" text:outline-level="3"><text:bookmark-start text:name="__RefHeading___empfehlungen_internetanbindung_3"/><text:bookmark-start text:name="empfehlungen_internetanbindung"/>7.2 Empfehlungen Internetanbindung<text:bookmark-end text:name="__RefHeading___empfehlungen_internetanbindung_3"/><text:bookmark-end text:name="empfehlungen_internetanbindung"/></text:h>
      <text:p text:style-name="Text_20_body">Da in den nächsten 1-5 Jahren in den Zonen Z,W,A (siehe Unterscheidungsdimensionen) zu jedem Gebäude standardmässig ein Glasfaseranschluss für verschiedene Anbieter verlegt wird, empfehlen wir auf diese Standard-Glasfaseranschlüsse zu warten und die Zeit mit einem oder mehreren schnellen VDSL Anschlüssen zu überbrücken. Bei vorgezogener Glasfaseranschlüssen in den Zonen Z,W,A sollte der dringende Bedarf nachgewiesen werden oder die Kosten für die Miete oder/und die Verlegung der Glasfaserkabel gering sein (möglich bei schon vorhandenem Ausbau) oder eine spezielle Situation (Neubau, Rennovation) gegeben sein. Für grössere Schulstandorte (L und XL) auf dem Land (Zone L), sollten bald möglichst Abklärungen für Glasfaseranschlüsse geprüft werden, Abklärungen getätigt und politische Prozesse aufgegleist werden, da hier auf längere Sicht (bis mind. 2017) keine standardisierte Glasfaservernetzung zu erwarten ist.   </text:p>
      <text:h text:style-name="Heading_20_3" text:outline-level="3"><text:bookmark-start text:name="__RefHeading___kosten_internetanbindungen_4"/><text:bookmark-start text:name="kosten_internetanbindungen"/>7.3 Kosten Internetanbindungen<text:bookmark-end text:name="__RefHeading___kosten_internetanbindungen_4"/><text:bookmark-end text:name="kosten_internetanbindungen"/></text:h>
      <text:p text:style-name="Text_20_body">Da sich ICT weiter entwickelt, deren Integration in die Schule weiter zunimmt, und die Komplexität sich weiter erhöhen wird, ist weiterhin mit sich wiederholenden Investitionskosten zu rechnen.</text:p>
      <text:p text:style-name="Text_20_body">In Schulen bei denen der Aufbau einer ICT-Basisinfrastruktur in den letzten Jahren wenig Aufmerksamkeit bekam ist mit nachzuholenden Investitionen zu rechnen. </text:p>
      <text:p text:style-name="Text_20_body">Die aufgezeigte Lösung führt zu höheren Kosten im Bereich der Netzanbindung und Sicherheit (teilweise weil bisher gesponserte Anteile wegfallen), hält jedoch die Kosten und die Komplexität im Bereich der schulinternen Netzen und deren Wartung bei gleichzeitig zunehmender Nutzung in Grenzen. Die Bereitstellung von ICT-Diensten- und Anwendungen soll mit gleichen finanziellen Mitteln gemeinsam professioneller betrieb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9::38:32</meta:creation-date>
    <dc:creator>Generated</dc:creator>
    <dc:date>2026-08-16T09::38:32</dc:date>
    <dc:language>en-US</dc:language>
    <meta:editing-cycles>1</meta:editing-cycles>
    <meta:editing-duration>PT0S</meta:editing-duration>
    <dc:title>dossier:bin:internetanbindung</dc:title>
  </office:meta>
</office:document-meta>
</file>