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ssier:bin:quellen"/><text:bookmark-start text:name="__RefHeading___d._quellen_1"/><text:bookmark-start text:name="d._quellen"/>D. Quellen<text:bookmark-end text:name="__RefHeading___d._quellen_1"/><text:bookmark-end text:name="d._quellen"/></text:h>
      <text:h text:style-name="Heading_20_3" text:outline-level="3"><text:bookmark-start text:name="__RefHeading___grundlagen_material_2"/><text:bookmark-start text:name="grundlagen_material"/>Grundlagen Material<text:bookmark-end text:name="__RefHeading___grundlagen_material_2"/><text:bookmark-end text:name="grundlagen_material"/></text:h>
      <text:h text:style-name="Heading_20_4" text:outline-level="4"><text:bookmark-start text:name="__RefHeading___kanton_zuerich_vsambabistaawastadt_zuerich_3"/><text:bookmark-start text:name="kanton_zuerich_vsambabistaawastadt_zuerich"/>Kanton Zürich VSA / MBA / BISTA / AWA / Stadt Zürich<text:bookmark-end text:name="__RefHeading___kanton_zuerich_vsambabistaawastadt_zuerich_3"/><text:bookmark-end text:name="kanton_zuerich_vsambabistaawastadt_zuerich"/></text:h>
      <text:list text:style-name="Numbering_20_1" text:continue-numbering="false">
        <text:list-item>
          <text:p text:style-name="Numbering_20_1_Content_First"> Broschüre Legislaturschwerpunkte 2010 - 2014; Stadt Zürich, September 2010 <text:line-break/><text:a xlink:type="simple" xlink:href="http://www.stadt-zuerich.ch/portal/de/index/politik_u_recht/politik_der_stadt_zuerich/legislaturschwerpunkte/broschuere.html" text:style-name="Internet_20_link" text:visited-style-name="Visited_20_Internet_20_Link">http://www.stadt-zuerich.ch/portal/de/index/politik_u_recht/politik_der_stadt_zuerich/legislaturschwerpunkte/broschuere.html</text:a></text:p>
        </text:list-item>
        <text:list-item>
          <text:p text:style-name="Numbering_20_1_Content"> Erster Zürcher IKT-Bericht - Die Bedeutung der Informations- und Kommunikationstechnologien für den Standort Zürich; Amt für Wirtschaft und Arbeit - Kanton Zürich, 2010 <text:line-break/><text:a xlink:type="simple" xlink:href="http://www.standort.zh.ch/internet/vd/awa/standort/de/wirtschaft/branchen/IKT.html" text:style-name="Internet_20_link" text:visited-style-name="Visited_20_Internet_20_Link">http://www.standort.zh.ch/internet/vd/awa/standort/de/wirtschaft/branchen/IKT.html</text:a></text:p>
        </text:list-item>
        <text:list-item>
          <text:p text:style-name="Numbering_20_1_Content"> Informatik Eckwerte für die Sekundarstufe II; Mittelschul- und Berufsbildungsamt - Bildungsdirektion Kanton Zürich, Juni 2010 <text:line-break/><text:a xlink:type="simple" xlink:href="http://edu-ict.zh.ch/sites/default/files/informatik-eckwerte.pdf" text:style-name="Internet_20_link" text:visited-style-name="Visited_20_Internet_20_Link">http://edu-ict.zh.ch/sites/default/files/informatik-eckwerte.pdf</text:a></text:p>
        </text:list-item>
        <text:list-item>
          <text:p text:style-name="Numbering_20_1_Content"> Informatik Strategie für die Sekundarstufe II; Mittelschul- und Berufsbildungsamt - Bildungsdirektion Kanton Zürich, Juni 2010 <text:line-break/><text:a xlink:type="simple" xlink:href="http://edu-ict.zh.ch/sites/default/files/informatik-strategie.pdf" text:style-name="Internet_20_link" text:visited-style-name="Visited_20_Internet_20_Link">http://edu-ict.zh.ch/sites/default/files/informatik-strategie.pdf</text:a></text:p>
        </text:list-item>
        <text:list-item>
          <text:p text:style-name="Numbering_20_1_Content"> Karte der kantonalen Mittelschulen; Mittelschul- und Berufsbildungsamt - Bildungsdirektion Kanton Zürich <text:line-break/><text:a xlink:type="simple" xlink:href="http://www.mba.zh.ch/mba.cfm?ue1=1&amp;ue2=1&amp;ue3=1" text:style-name="Internet_20_link" text:visited-style-name="Visited_20_Internet_20_Link">http://www.mba.zh.ch/mba.cfm?ue1=1&amp;ue2=1&amp;ue3=1</text:a></text:p>
        </text:list-item>
        <text:list-item>
          <text:p text:style-name="Numbering_20_1_Content"> Lehrplan des Kanton Zürichs; Volksschulamt - Bildungsdirektion Kanton Zürich <text:line-break/><text:a xlink:type="simple" xlink:href="http://www.vsa.zh.ch/internet/bi/vsa/de/Schulbetrieb/U-bereiche.html" text:style-name="Internet_20_link" text:visited-style-name="Visited_20_Internet_20_Link">http://www.vsa.zh.ch/internet/bi/vsa/de/Schulbetrieb/U-bereiche.html</text:a></text:p>
        </text:list-item>
        <text:list-item>
          <text:p text:style-name="Numbering_20_1_Content"> Umfrage Internetbedarf; Mittelschul- und Berufsbildungsamt - Bildungsdirektion Kanton Zürich, 2009</text:p>
        </text:list-item>
        <text:list-item>
          <text:p text:style-name="Numbering_20_1_Content_Last"> Zahlen und Fakten der Bildungsstatistik; Bildungsplanung Kanton Zürich <text:line-break/><text:a xlink:type="simple" xlink:href="http://www.bista.zh.ch" text:style-name="Internet_20_link" text:visited-style-name="Visited_20_Internet_20_Link">http://www.bista.zh.ch</text:a></text:p>
        </text:list-item>
      </text:list>
      <text:h text:style-name="Heading_20_4" text:outline-level="4"><text:bookmark-start text:name="__RefHeading___educa_4"/><text:bookmark-start text:name="educa"/>Educa<text:bookmark-end text:name="__RefHeading___educa_4"/><text:bookmark-end text:name="educa"/></text:h>
      <text:list text:style-name="Numbering_20_1" text:continue-numbering="false">
        <text:list-item>
          <text:p text:style-name="Numbering_20_1_Content_First"> Educaguide ICT und Ethik von Dominik Petko und Team; Educa, September 2006 <text:line-break/><text:a xlink:type="simple" xlink:href="http://www.ethik.educaguides.ch" text:style-name="Internet_20_link" text:visited-style-name="Visited_20_Internet_20_Link">http://www.ethik.educaguides.ch</text:a></text:p>
        </text:list-item>
        <text:list-item>
          <text:p text:style-name="Numbering_20_1_Content"> Educaguide Infrastruktur von Vincent Tscherter, Beat Döbeli Honegger und Team; Educa, Oktober 2006  <text:line-break/><text:a xlink:type="simple" xlink:href="http://www.infrastruktur.educaguides.ch" text:style-name="Internet_20_link" text:visited-style-name="Visited_20_Internet_20_Link">http://www.infrastruktur.educaguides.ch</text:a></text:p>
        </text:list-item>
        <text:list-item>
          <text:p text:style-name="Numbering_20_1_Content"> Educaguide Recht von Roberto Stocco und Team; Edcua, Mai 2007 <text:line-break/><text:a xlink:type="simple" xlink:href="http://www.recht.educaguides.ch" text:style-name="Internet_20_link" text:visited-style-name="Visited_20_Internet_20_Link">http://www.recht.educaguides.ch</text:a></text:p>
        </text:list-item>
        <text:list-item>
          <text:p text:style-name="Numbering_20_1_Content_Last"> Erhebung SFIB: Integration der ICT und Medien in der Bildung; Integration der ICT und Medien in der Bildung; Bestandesaufnahme; Educa, Oktober 2008 <text:line-break/><text:a xlink:type="simple" xlink:href="http://www.educa.coop/dyn/bin/81027-83894-1-sfib_integration.pdf" text:style-name="Internet_20_link" text:visited-style-name="Visited_20_Internet_20_Link">http://www.educa.coop/dyn/bin/81027-83894-1-sfib_integration.pdf</text:a></text:p>
        </text:list-item>
      </text:list>
      <text:h text:style-name="Heading_20_3" text:outline-level="3"><text:bookmark-start text:name="__RefHeading___entwicklungen_5"/><text:bookmark-start text:name="entwicklungen"/>Entwicklungen<text:bookmark-end text:name="__RefHeading___entwicklungen_5"/><text:bookmark-end text:name="entwicklungen"/></text:h>
      <text:h text:style-name="Heading_20_4" text:outline-level="4"><text:bookmark-start text:name="__RefHeading___ict-entwicklung_allgemein_6"/><text:bookmark-start text:name="ict-entwicklung_allgemein"/>ICT-Entwicklung Allgemein<text:bookmark-end text:name="__RefHeading___ict-entwicklung_allgemein_6"/><text:bookmark-end text:name="ict-entwicklung_allgemein"/></text:h>
      <text:list text:style-name="Numbering_20_1" text:continue-numbering="false">
        <text:list-item>
          <text:p text:style-name="Numbering_20_1_Content_First"> Access - Das Verschwinden des Eigentums; Jeremy Rifkin; Campus Verlag, 2. Auflage, August 2000 <text:line-break/><text:a xlink:type="simple" xlink:href="http://www.foet.org/books/age-access.html" text:style-name="Internet_20_link" text:visited-style-name="Visited_20_Internet_20_Link">http://www.foet.org/books/age-access.html</text:a></text:p>
        </text:list-item>
        <text:list-item>
          <text:p text:style-name="Numbering_20_1_Content"> Leben im Netz. Identität in Zeiten des Internet; Sherry Turkle; Rowohlt Tb., 1999 <text:line-break/><text:a xlink:type="simple" xlink:href="http://web.mit.edu/sturkle/www/Life-on-the-Screen.html" text:style-name="Internet_20_link" text:visited-style-name="Visited_20_Internet_20_Link">http://web.mit.edu/sturkle/www/Life-on-the-Screen.html</text:a></text:p>
        </text:list-item>
        <text:list-item>
          <text:p text:style-name="Numbering_20_1_Content"> Manifesto for Agile Software Development; 2001 <text:line-break/><text:a xlink:type="simple" xlink:href="http://www.agilemanifesto.org" text:style-name="Internet_20_link" text:visited-style-name="Visited_20_Internet_20_Link">http://www.agilemanifesto.org</text:a></text:p>
        </text:list-item>
        <text:list-item>
          <text:p text:style-name="Numbering_20_1_Content"> Pull: The Power of the Semantic Web to Transform Your Business von David Siegel; Portfolio 2009 <text:line-break/><text:a xlink:type="simple" xlink:href="http://thepowerofpull.com" text:style-name="Internet_20_link" text:visited-style-name="Visited_20_Internet_20_Link">http://thepowerofpull.com</text:a></text:p>
        </text:list-item>
        <text:list-item>
          <text:p text:style-name="Numbering_20_1_Content"> Radical Evolution: The Promise and Peril of Enhancing Our Minds, Our Bodies and What It Means to Be Human; Joel Garreau; Broadway 2006 <text:line-break/><text:a xlink:type="simple" xlink:href="http://www.garreau.com/main.cfm?action=book&amp;id=2" text:style-name="Internet_20_link" text:visited-style-name="Visited_20_Internet_20_Link">http://www.garreau.com/main.cfm?action=book&amp;id=2</text:a></text:p>
        </text:list-item>
        <text:list-item>
          <text:p text:style-name="Numbering_20_1_Content"> Studien zur nächsten Gesellschaft; Dirk Baecker; Suhrkamp 2007 <text:line-break/><text:a xlink:type="simple" xlink:href="http://beat.doebe.li/bibliothek/b04152.html" text:style-name="Internet_20_link" text:visited-style-name="Visited_20_Internet_20_Link">http://beat.doebe.li/bibliothek/b04152.html</text:a></text:p>
        </text:list-item>
        <text:list-item>
          <text:p text:style-name="Numbering_20_1_Content_Last"> Total digital. Die Welt zwischen 0 und 1 oder Die Zukunft der Kommunikation; Nicholas Negroponte; Goldmann 1997 <text:line-break/><text:a xlink:type="simple" xlink:href="http://beat.doebe.li/bibliothek/b00099.html" text:style-name="Internet_20_link" text:visited-style-name="Visited_20_Internet_20_Link">http://beat.doebe.li/bibliothek/b00099.html</text:a></text:p>
        </text:list-item>
      </text:list>
      <text:h text:style-name="Heading_20_4" text:outline-level="4"><text:bookmark-start text:name="__RefHeading___ict-entwicklung_jugendliche_schule_7"/><text:bookmark-start text:name="ict-entwicklung_jugendliche_schule"/>ICT-Entwicklung Jugendliche &amp; Schule<text:bookmark-end text:name="__RefHeading___ict-entwicklung_jugendliche_schule_7"/><text:bookmark-end text:name="ict-entwicklung_jugendliche_schule"/></text:h>
      <text:list text:style-name="Numbering_20_1" text:continue-numbering="false">
        <text:list-item>
          <text:p text:style-name="Numbering_20_1_Content_First"> Confronting the Challenges of Participatory Culture - Media Education for the 21st Century; Henry Jenkins; The MIT Press (2009); <text:a xlink:type="simple" xlink:href="http://digitallearning.macfound.org/atf/cf/%7B7E45C7E0-A3E0-4B89-AC9C-E807E1B0AE4E%7D/JENKINS_WHITE_PAPER.PDF" text:style-name="Internet_20_link" text:visited-style-name="Visited_20_Internet_20_Link">http://digitallearning.macfound.org/atf/cf/%7B7E45C7E0-A3E0-4B89-AC9C-E807E1B0AE4E%7D/JENKINS_WHITE_PAPER.PDF</text:a></text:p>
        </text:list-item>
        <text:list-item>
          <text:p text:style-name="Numbering_20_1_Content"> Ergebnisbericht zur JAMES-Studie 2010 - Jugend, Aktivitäten, Medien – Erhebung Schweiz von Willemse Isabel, Waller Gregor, Süss Daniel; Zürcher Hochschule für Angewandte Wissenschaften, Zürich, Dezember 2010 <text:line-break/><text:a xlink:type="simple" xlink:href="http://www.psychologie.zhaw.ch/JAMES" text:style-name="Internet_20_link" text:visited-style-name="Visited_20_Internet_20_Link">http://www.psychologie.zhaw.ch/JAMES</text:a></text:p>
        </text:list-item>
        <text:list-item>
          <text:p text:style-name="Numbering_20_1_Content"> JIM-Studie; Medienpädagogischer Forschungsverbund Südwest 2009 <text:line-break/><text:a xlink:type="simple" xlink:href="http://www.mpfs.de/?id=161" text:style-name="Internet_20_link" text:visited-style-name="Visited_20_Internet_20_Link">http://www.mpfs.de/?id=161</text:a></text:p>
        </text:list-item>
        <text:list-item>
          <text:p text:style-name="Numbering_20_1_Content"> M-Book – die Zukunft des Schulbuches? von Werner Hartmann aus L.A. multimedia 2-2010 <text:line-break/><text:a xlink:type="simple" xlink:href="http://kibs.ch/wiki/images/8/83/Artikel_M-Book.pdf" text:style-name="Internet_20_link" text:visited-style-name="Visited_20_Internet_20_Link">http://kibs.ch/wiki/images/8/83/Artikel_M-Book.pdf</text:a></text:p>
        </text:list-item>
        <text:list-item>
          <text:p text:style-name="Numbering_20_1_Content"> Stufenübergreifendes ICT-Konzept für die Zürcher Volksschule <text:line-break/><text:a xlink:type="simple" xlink:href="http://wiki.edu-ict.zh.ch/avanti:index" text:style-name="Internet_20_link" text:visited-style-name="Visited_20_Internet_20_Link">http://wiki.edu-ict.zh.ch/avanti:index</text:a></text:p>
        </text:list-item>
        <text:list-item>
          <text:p text:style-name="Numbering_20_1_Content_Last"> Transforming American Education - Learning Powered by Technology; National Education Technology Plan 2010; U.S. Department of Education Office of Educational Technology, November 2010 <text:line-break/><text:a xlink:type="simple" xlink:href="http://www.ed.gov/about/offices/list/opepd/ppss/reports.html" text:style-name="Internet_20_link" text:visited-style-name="Visited_20_Internet_20_Link">http://www.ed.gov/about/offices/list/opepd/ppss/reports.html</text:a></text:p>
        </text:list-item>
      </text:list>
      <text:h text:style-name="Heading_20_3" text:outline-level="3"><text:bookmark-start text:name="__RefHeading___orientierungsbild_8"/><text:bookmark-start text:name="orientierungsbild"/>Orientierungsbild<text:bookmark-end text:name="__RefHeading___orientierungsbild_8"/><text:bookmark-end text:name="orientierungsbild"/></text:h>
      <text:h text:style-name="Heading_20_4" text:outline-level="4"><text:bookmark-start text:name="__RefHeading___personal_devices_9"/><text:bookmark-start text:name="personal_devices"/>Personal Devices<text:bookmark-end text:name="__RefHeading___personal_devices_9"/><text:bookmark-end text:name="personal_devices"/></text:h>
      <text:list text:style-name="Numbering_20_1" text:continue-numbering="false">
        <text:list-item>
          <text:p text:style-name="Numbering_20_1_Content_First"> 1:1-Ausstattung - Zeitschrift Computer + Unterricht (Ausgabe 81) von Jörg Stratmann, Richard Heinen, Ute Bienengräber; Friedrich Verlag, Januar 2011 <text:line-break/><text:a xlink:type="simple" xlink:href="http://beat.doebe.li/bibliothek/b04332.html" text:style-name="Internet_20_link" text:visited-style-name="Visited_20_Internet_20_Link">http://beat.doebe.li/bibliothek/b04332.html</text:a></text:p>
        </text:list-item>
        <text:list-item>
          <text:p text:style-name="Numbering_20_1_Content"> Ein-Notebook-pro-StudentIn - Programme von Beat Döbeli, Rolf Stähli; ETH Zürich, September 2001 <text:line-break/><text:a xlink:type="simple" xlink:href="http://beat.doebe.li/publications/berichte/enps/index.html" text:style-name="Internet_20_link" text:visited-style-name="Visited_20_Internet_20_Link">http://beat.doebe.li/publications/berichte/enps/index.html</text:a></text:p>
        </text:list-item>
        <text:list-item>
          <text:p text:style-name="Numbering_20_1_Content"> Ganz oder gar nicht von Joachim Wedekind aus Bildung und Schule auf dem Weg in die Wissensgesellschaft (Seite 247 bis 260), 2010 <text:line-break/><text:a xlink:type="simple" xlink:href="http://joachim-wedekind.de/Downloads/GanzOderGarNicht.pdf" text:style-name="Internet_20_link" text:visited-style-name="Visited_20_Internet_20_Link">http://joachim-wedekind.de/Downloads/GanzOderGarNicht.pdf</text:a> </text:p>
        </text:list-item>
        <text:list-item>
          <text:p text:style-name="Numbering_20_1_Content"> ICT im Hosensack – Informatik im Kopf? von Beat Döbeli; PH Pädagogische Hochschule Zentralschweiz – Schwyz 2010 <text:line-break/><text:a xlink:type="simple" xlink:href="http://beat.doebe.li/publications/2010-doebeli-honegger-ict-im-hosensack-informatik-im-kopf.pdf" text:style-name="Internet_20_link" text:visited-style-name="Visited_20_Internet_20_Link">http://beat.doebe.li/publications/2010-doebeli-honegger-ict-im-hosensack-informatik-im-kopf.pdf</text:a></text:p>
        </text:list-item>
        <text:list-item>
          <text:p text:style-name="Numbering_20_1_Content_Last"> Lernen in Notebook-Klassen; Endbericht zur Evaluation des Projekts „1000mal1000: Notebooks im Schulranzen“ von Heike Schaumburg, Doreen Prasse, Karin Tschackert, Sigrid Blömeke; Schulen ans Netz e. V., November 2007 <text:line-break/><text:a xlink:type="simple" xlink:href="http://www.schulen-ans-netz.de/uploads/tx_templavoila/n21evaluationsbericht_01.pdf" text:style-name="Internet_20_link" text:visited-style-name="Visited_20_Internet_20_Link">http://www.schulen-ans-netz.de/uploads/tx_templavoila/n21evaluationsbericht_01.pdf</text:a></text:p>
        </text:list-item>
      </text:list>
      <text:h text:style-name="Heading_20_4" text:outline-level="4"><text:bookmark-start text:name="__RefHeading___personal_net_access_10"/><text:bookmark-start text:name="personal_net_access"/>Personal Net Access<text:bookmark-end text:name="__RefHeading___personal_net_access_10"/><text:bookmark-end text:name="personal_net_access"/></text:h>
      <text:list text:style-name="Numbering_20_1" text:continue-numbering="false">
        <text:list-item>
          <text:p text:style-name="Numbering_20_1_Content_First"> Ergebnisbericht zur JAMES-Studie 2010 - Jugend, Aktivitäten, Medien – Erhebung Schweiz von Willemse Isabel, Waller Gregor, Süss Daniel; Zürcher Hochschule für Angewandte Wissenschaften, Zürich, Dezember 2010 <text:line-break/><text:a xlink:type="simple" xlink:href="http://www.psychologie.zhaw.ch/JAMES" text:style-name="Internet_20_link" text:visited-style-name="Visited_20_Internet_20_Link">http://www.psychologie.zhaw.ch/JAMES</text:a></text:p>
        </text:list-item>
        <text:list-item>
          <text:p text:style-name="Numbering_20_1_Content_Last"> Spontane Funknetze; WLAN-Protokollerweiterungen für bessere Ad-hoc-Vernetzung von Guido R. Hiertz, Dr. Dee Denteneer; Heise Zeitschriften Verlag, November 2009 <text:line-break/><text:a xlink:type="simple" xlink:href="http://www.heise.de/netze/artikel/Spontane-Funknetze-864421.html" text:style-name="Internet_20_link" text:visited-style-name="Visited_20_Internet_20_Link">http://www.heise.de/netze/artikel/Spontane-Funknetze-864421.html</text:a></text:p>
        </text:list-item>
      </text:list>
      <text:h text:style-name="Heading_20_4" text:outline-level="4"><text:bookmark-start text:name="__RefHeading___lean_lan_11"/><text:bookmark-start text:name="lean_lan"/>Lean Lan<text:bookmark-end text:name="__RefHeading___lean_lan_11"/><text:bookmark-end text:name="lean_lan"/></text:h>
      <text:list text:style-name="Numbering_20_1" text:continue-numbering="false">
        <text:list-item>
          <text:p text:style-name="Numbering_20_1_Content_First"> Computernetzwerke; Der Top-Down-Ansatz von James F. Kurose, Keith W. Ross; Pearson Studium, 4. aktualisierte Auflage, 2008 <text:line-break/><text:a xlink:type="simple" xlink:href="http://www.pearson-studium.de/main/main.asp?page=bookdetails&amp;ProductID=161178" text:style-name="Internet_20_link" text:visited-style-name="Visited_20_Internet_20_Link">http://www.pearson-studium.de/main/main.asp?page=bookdetails&amp;ProductID=161178</text:a></text:p>
        </text:list-item>
        <text:list-item>
          <text:p text:style-name="Numbering_20_1_Content"> Das Lean-LAN - Optimales Netzwerk für Schulen? von Eberhard Schröder; Telepolis - Heise Zeitschriftenverlag, 2006 <text:line-break/><text:a xlink:type="simple" xlink:href="http://www.heise.de/tp/r4/artikel/23/23909/1.html" text:style-name="Internet_20_link" text:visited-style-name="Visited_20_Internet_20_Link">http://www.heise.de/tp/r4/artikel/23/23909/1.html</text:a></text:p>
        </text:list-item>
        <text:list-item>
          <text:p text:style-name="Numbering_20_1_Content_Last"> Das Lean-LAN – zeitgemässe Netzwerke in Schulen! Ein Plädoyer für „schlanke“ Netzwerke von Volker Rüddigkeit, Georg Schlagbauer; Frankfurt 2006 <text:line-break/><text:a xlink:type="simple" xlink:href="http://www.lean-lan.de" text:style-name="Internet_20_link" text:visited-style-name="Visited_20_Internet_20_Link">http://www.lean-lan.de</text:a></text:p>
        </text:list-item>
      </text:list>
      <text:h text:style-name="Heading_20_4" text:outline-level="4"><text:bookmark-start text:name="__RefHeading___easy_gateway_12"/><text:bookmark-start text:name="easy_gateway"/>Easy Gateway<text:bookmark-end text:name="__RefHeading___easy_gateway_12"/><text:bookmark-end text:name="easy_gateway"/></text:h>
      <text:list text:style-name="Numbering_20_1" text:continue-numbering="false">
        <text:list-item>
          <text:p text:style-name="LastListParagraph_Numbering_20_1_Content_First"> siehe Quellen „Sicherheit Internetanbindung“ </text:p>
        </text:list-item>
      </text:list>
      <text:h text:style-name="Heading_20_4" text:outline-level="4"><text:bookmark-start text:name="__RefHeading___fast_net_13"/><text:bookmark-start text:name="fast_net"/>Fast Net<text:bookmark-end text:name="__RefHeading___fast_net_13"/><text:bookmark-end text:name="fast_net"/></text:h>
      <text:list text:style-name="Numbering_20_1" text:continue-numbering="false">
        <text:list-item>
          <text:p text:style-name="Numbering_20_1_Content_First"> National Broadbandplan; Broadband &amp; Education; Federal Communications Commission (FCC); 2009 <text:line-break/><text:a xlink:type="simple" xlink:href="http://www.broadband.gov/issues/education.html" text:style-name="Internet_20_link" text:visited-style-name="Visited_20_Internet_20_Link">http://www.broadband.gov/issues/education.html</text:a></text:p>
        </text:list-item>
        <text:list-item>
          <text:p text:style-name="Numbering_20_1_Content_Last"> Think big with a gig: Our experimental fiber network; Google; Februar 2010 <text:line-break/><text:a xlink:type="simple" xlink:href="http://googleblog.blogspot.com/2010/02/think-big-with-gig-our-experimental.html" text:style-name="Internet_20_link" text:visited-style-name="Visited_20_Internet_20_Link">http://googleblog.blogspot.com/2010/02/think-big-with-gig-our-experimental.html</text:a></text:p>
        </text:list-item>
      </text:list>
      <text:h text:style-name="Heading_20_4" text:outline-level="4"><text:bookmark-start text:name="__RefHeading___shared_clouds_14"/><text:bookmark-start text:name="shared_clouds"/>Shared Clouds<text:bookmark-end text:name="__RefHeading___shared_clouds_14"/><text:bookmark-end text:name="shared_clouds"/></text:h>
      <text:list text:style-name="Numbering_20_1" text:continue-numbering="false">
        <text:list-item>
          <text:p text:style-name="Numbering_20_1_Content_First"> Cloud Computing. Web-basierte dynamische IT-Services von Christian Baun, Marcel Kunze, Jens Nimis, Stefan Tai; 2. Auflage; Springer, 2011 <text:line-break/><text:a xlink:type="simple" xlink:href="http://www.springer.com/computer/communication+networks/book/978-3-642-18435-2" text:style-name="Internet_20_link" text:visited-style-name="Visited_20_Internet_20_Link">http://www.springer.com/computer/communication+networks/book/978-3-642-18435-2</text:a></text:p>
        </text:list-item>
        <text:list-item>
          <text:p text:style-name="Numbering_20_1_Content"> Cloud Computing for Schools; Shane O’Doherty; Dublin Institute of Technology, July 2010 <text:line-break/><text:a xlink:type="simple" xlink:href="http://arrow.dit.ie/scschcomdis/31/" text:style-name="Internet_20_link" text:visited-style-name="Visited_20_Internet_20_Link">http://arrow.dit.ie/scschcomdis/31/</text:a></text:p>
        </text:list-item>
        <text:list-item>
          <text:p text:style-name="Numbering_20_1_Content"> Cloud Computing Use Case White Paper V4; A white paper produced by the Cloud Computing Use Case Discussion Group Version 4.0; July 2010 <text:line-break/><text:a xlink:type="simple" xlink:href="http://opencloudmanifesto.org/Cloud_Computing_Use_Cases_Whitepaper-4_0.pdf" text:style-name="Internet_20_link" text:visited-style-name="Visited_20_Internet_20_Link">http://opencloudmanifesto.org/Cloud_Computing_Use_Cases_Whitepaper-4_0.pdf</text:a></text:p>
        </text:list-item>
        <text:list-item>
          <text:p text:style-name="Numbering_20_1_Content"> Cloud, Grid, Virtualisierung; IX Special 2/2010; Heise Zeitschriften Verlag, 2010 <text:line-break/><text:a xlink:type="simple" xlink:href="http://www.heise.de/kiosk/special/ix/10/01/" text:style-name="Internet_20_link" text:visited-style-name="Visited_20_Internet_20_Link">http://www.heise.de/kiosk/special/ix/10/01/</text:a></text:p>
        </text:list-item>
        <text:list-item>
          <text:p text:style-name="Numbering_20_1_Content"> Heiter bis wolkig. Die Trends 2011: Cloudcomputing, mobile Vielfalt, Netze im Netz von Peter König und Axel Kossel; c't 6/2011 - Magazin für Computertechnik; Heise Zeitschriften Verlag, März 2011 <text:line-break/><text:a xlink:type="simple" xlink:href="http://www.heise.de/ct/artikel/Heiter-bis-wolkig-1194890.html" text:style-name="Internet_20_link" text:visited-style-name="Visited_20_Internet_20_Link">http://www.heise.de/ct/artikel/Heiter-bis-wolkig-1194890.html</text:a> (Leseprobe)</text:p>
        </text:list-item>
        <text:list-item>
          <text:p text:style-name="Numbering_20_1_Content"> Lernplattformen entwickeln sich rasend langsam von Beat Döbeli Honegger; S.177ff aus Lernplattformen in Schulen; Dominik Petko (Hrsg.); Vs Verlag, 2010 <text:line-break/><text:a xlink:type="simple" xlink:href="http://beat.doebe.li/bibliothek/b03672.html" text:style-name="Internet_20_link" text:visited-style-name="Visited_20_Internet_20_Link">http://beat.doebe.li/bibliothek/b03672.html</text:a></text:p>
        </text:list-item>
        <text:list-item>
          <text:p text:style-name="Numbering_20_1_Content_Last"> Thin Client Computing an Schulen von Nils Aulie, Beat Döbeli; ETH Zürich, November 2002 <text:line-break/><text:a xlink:type="simple" xlink:href="http://beat.doebe.li/publications/berichte/thinclients/index.html" text:style-name="Internet_20_link" text:visited-style-name="Visited_20_Internet_20_Link">http://beat.doebe.li/publications/berichte/thinclients/index.html</text:a></text:p>
        </text:list-item>
      </text:list>
      <text:h text:style-name="Heading_20_3" text:outline-level="3"><text:bookmark-start text:name="__RefHeading___internetanbindung_15"/><text:bookmark-start text:name="internetanbindung"/>Internetanbindung<text:bookmark-end text:name="__RefHeading___internetanbindung_15"/><text:bookmark-end text:name="internetanbindung"/></text:h>
      <text:h text:style-name="Heading_20_4" text:outline-level="4"><text:bookmark-start text:name="__RefHeading___schulen_ans_netz_sai_16"/><text:bookmark-start text:name="schulen_ans_netz_sai"/>Schulen ans Netz (SAI)<text:bookmark-end text:name="__RefHeading___schulen_ans_netz_sai_16"/><text:bookmark-end text:name="schulen_ans_netz_sai"/></text:h>
      <text:list text:style-name="Numbering_20_1" text:continue-numbering="false">
        <text:list-item>
          <text:p text:style-name="Numbering_20_1_Content_First"> Ergänzung zum bestehenden Vertrag Schulen ans Netz (SAI); Swisscom, Zürich, 10. Juni 2010  (unterschrieben R. Äppli)</text:p>
        </text:list-item>
        <text:list-item>
          <text:p text:style-name="Numbering_20_1_Content"> Factsheet SAI - Angebot „Extra“; Swisscom, Zürich 2010 <text:line-break/><text:a xlink:type="simple" xlink:href="http://www.swisscom.com/GHQ/content/SAI/Internetanschluss/SAI_NewOffer.htm" text:style-name="Internet_20_link" text:visited-style-name="Visited_20_Internet_20_Link">http://www.swisscom.com/GHQ/content/SAI/Internetanschluss/SAI_NewOffer.htm</text:a></text:p>
        </text:list-item>
        <text:list-item>
          <text:p text:style-name="Numbering_20_1_Content"> Preisliste SAI - Angebot „Extra“; Swisscom, Zürich, November 2010</text:p>
        </text:list-item>
        <text:list-item>
          <text:p text:style-name="Numbering_20_1_Content"> Sponsoring Vertrag Schulen ans Internet (SAI); Swisscom, Zürich 2001 (unterschrieben E. Buschor)</text:p>
        </text:list-item>
        <text:list-item>
          <text:p text:style-name="Numbering_20_1_Content"> Vertrag SecurePoP; Swisscom, Zürich 2001 <text:line-break/><text:a xlink:type="simple" xlink:href="https://my.ip-plus.net/security/spoprep/index.de.mpl" text:style-name="Internet_20_link" text:visited-style-name="Visited_20_Internet_20_Link">https://my.ip-plus.net/security/spoprep/index.de.mpl</text:a></text:p>
        </text:list-item>
        <text:list-item>
          <text:p text:style-name="Numbering_20_1_Content"> Vorgelegter Rahmenvertrag Schulen ans Netz (SAI); Swisscom, Zürich, Juni 2010 <text:line-break/><text:a xlink:type="simple" xlink:href="http://wiki.edu-ict.zh.ch/dossier/sai/plus/doku" text:style-name="Internet_20_link" text:visited-style-name="Visited_20_Internet_20_Link">http://wiki.edu-ict.zh.ch/dossier/sai/plus/doku</text:a></text:p>
        </text:list-item>
        <text:list-item>
          <text:p text:style-name="Numbering_20_1_Content_Last"> Vorgelegte Übergangsvereinbarung zur Ergänzung Schulen ans Netz (SAI); Swisscom, Juli 2010 <text:line-break/><text:a xlink:type="simple" xlink:href="http://wiki.edu-ict.zh.ch/dossier/sai/plus/doku" text:style-name="Internet_20_link" text:visited-style-name="Visited_20_Internet_20_Link">http://wiki.edu-ict.zh.ch/dossier/sai/plus/doku</text:a> </text:p>
        </text:list-item>
      </text:list>
      <text:h text:style-name="Heading_20_4" text:outline-level="4"><text:bookmark-start text:name="__RefHeading___bedarfsklaerung_internetanbindung_17"/><text:bookmark-start text:name="bedarfsklaerung_internetanbindung"/>Bedarfsklärung Internetanbindung<text:bookmark-end text:name="__RefHeading___bedarfsklaerung_internetanbindung_17"/><text:bookmark-end text:name="bedarfsklaerung_internetanbindung"/></text:h>
      <text:list text:style-name="Numbering_20_1" text:continue-numbering="false">
        <text:list-item>
          <text:p text:style-name="Numbering_20_1_Content_First"> Lehrmittelclub - Zusatzmaterial für den Unterricht; Lehrmittelverlag Zürich, September 2010 <text:line-break/><text:a xlink:type="simple" xlink:href="http://www.lehrmittelclub.ch" text:style-name="Internet_20_link" text:visited-style-name="Visited_20_Internet_20_Link">http://www.lehrmittelclub.ch</text:a></text:p>
        </text:list-item>
        <text:list-item>
          <text:p text:style-name="Numbering_20_1_Content"> Stellwerk 8; Arcadix  <text:line-break/><text:a xlink:type="simple" xlink:href="http://www.stellwerk-check.ch" text:style-name="Internet_20_link" text:visited-style-name="Visited_20_Internet_20_Link">http://www.stellwerk-check.ch</text:a></text:p>
        </text:list-item>
        <text:list-item>
          <text:p text:style-name="Numbering_20_1_Content_Last"> Zentrale Aufnahmeprüfung der Zürcher Kantonsschulen; Bildungsdirektion Kanton Zürich - Mittelschul- und Berufsbildungsamt <text:line-break/><text:a xlink:type="simple" xlink:href="http://www.zentraleaufnahmepruefung.ch/" text:style-name="Internet_20_link" text:visited-style-name="Visited_20_Internet_20_Link">http://www.zentraleaufnahmepruefung.ch/</text:a></text:p>
        </text:list-item>
      </text:list>
      <text:h text:style-name="Heading_20_4" text:outline-level="4"><text:bookmark-start text:name="__RefHeading___entwicklungsplan_internetanbindung_18"/><text:bookmark-start text:name="entwicklungsplan_internetanbindung"/>Entwicklungsplan Internetanbindung<text:bookmark-end text:name="__RefHeading___entwicklungsplan_internetanbindung_18"/><text:bookmark-end text:name="entwicklungsplan_internetanbindung"/></text:h>
      <text:list text:style-name="Numbering_20_1" text:continue-numbering="false">
        <text:list-item>
          <text:p text:style-name="Numbering_20_1_Content_First"> Broadband Statistics; OECD Broadband Portal <text:line-break/><text:a xlink:type="simple" xlink:href="http://www.oecd.org/document/54/0,3343,en_2649_34225_38690102_1_1_1_1,00.html" text:style-name="Internet_20_link" text:visited-style-name="Visited_20_Internet_20_Link">http://www.oecd.org/document/54/0,3343,en_2649_34225_38690102_1_1_1_1,00.html</text:a></text:p>
        </text:list-item>
        <text:list-item>
          <text:p text:style-name="Numbering_20_1_Content"> Butters' Law of Fibre Optics; Gerald Butters <text:line-break/><text:a xlink:type="simple" xlink:href="http://en.wikipedia.org/wiki/Dark_fibre#Rate_of_expansion" text:style-name="Internet_20_link" text:visited-style-name="Visited_20_Internet_20_Link">http://en.wikipedia.org/wiki/Dark_fibre#Rate_of_expansion</text:a></text:p>
        </text:list-item>
        <text:list-item>
          <text:p text:style-name="Numbering_20_1_Content"> Moorsches Gesetz; Gordon Moore; 1965 <text:line-break/><text:a xlink:type="simple" xlink:href="http://de.wikipedia.org/wiki/Mooresches_Gesetz" text:style-name="Internet_20_link" text:visited-style-name="Visited_20_Internet_20_Link">http://de.wikipedia.org/wiki/Mooresches_Gesetz</text:a></text:p>
        </text:list-item>
        <text:list-item>
          <text:p text:style-name="Numbering_20_1_Content"> National Broadbandplan; Broadband &amp; Education; Federal Communications Commission (FCC), 2009 <text:line-break/><text:a xlink:type="simple" xlink:href="http://www.broadband.gov/issues/education.html" text:style-name="Internet_20_link" text:visited-style-name="Visited_20_Internet_20_Link">http://www.broadband.gov/issues/education.html</text:a></text:p>
        </text:list-item>
        <text:list-item>
          <text:p text:style-name="Numbering_20_1_Content"> Nielsen's Law of Internet Bandwidth; Jakob Nielson; Useit.com Alertbox, 1998 (updated 2010) <text:line-break/><text:a xlink:type="simple" xlink:href="http://www.useit.com/alertbox/980405.html" text:style-name="Internet_20_link" text:visited-style-name="Visited_20_Internet_20_Link">http://www.useit.com/alertbox/980405.html</text:a></text:p>
        </text:list-item>
        <text:list-item>
          <text:p text:style-name="Numbering_20_1_Content_Last"> Think big with a gig: Our experimental fiber network; Google, Februar 2010 <text:line-break/><text:a xlink:type="simple" xlink:href="http://googleblog.blogspot.com/2010/02/think-big-with-gig-our-experimental.html" text:style-name="Internet_20_link" text:visited-style-name="Visited_20_Internet_20_Link">http://googleblog.blogspot.com/2010/02/think-big-with-gig-our-experimental.html</text:a></text:p>
        </text:list-item>
      </text:list>
      <text:h text:style-name="Heading_20_4" text:outline-level="4"><text:bookmark-start text:name="__RefHeading___sicherheit_internetanbindung_19"/><text:bookmark-start text:name="sicherheit_internetanbindung"/>Sicherheit Internetanbindung<text:bookmark-end text:name="__RefHeading___sicherheit_internetanbindung_19"/><text:bookmark-end text:name="sicherheit_internetanbindung"/></text:h>
      <text:list text:style-name="Numbering_20_1" text:continue-numbering="false">
        <text:list-item>
          <text:p text:style-name="Numbering_20_1_Content_First"> Datensicherheit und Datenschutz im Web von A. Urfer; Pädagogische Hochschule Bern, November 2010 <text:line-break/><text:a xlink:type="simple" xlink:href="http://kibs.ch/wiki/images/6/6e/Datensicherheit_im_Web.pdf" text:style-name="Internet_20_link" text:visited-style-name="Visited_20_Internet_20_Link">http://kibs.ch/wiki/images/6/6e/Datensicherheit_im_Web.pdf</text:a></text:p>
        </text:list-item>
        <text:list-item>
          <text:p text:style-name="Numbering_20_1_Content"> IPv6. Grundlagen - Funktionalität - Integration von Silvia Hagen; Sunny Edition, 2. Auflage, 26. Oktober 2009 <text:line-break/><text:a xlink:type="simple" xlink:href="http://www.sunny.ch/publications/f_ipv6SE.htm" text:style-name="Internet_20_link" text:visited-style-name="Visited_20_Internet_20_Link">http://www.sunny.ch/publications/f_ipv6SE.htm</text:a></text:p>
        </text:list-item>
        <text:list-item>
          <text:p text:style-name="Numbering_20_1_Content"> Minimale Sicherheitsanforderungen für Schulen mit einem Extra-Internetanschluss der Swisscom von Iwan Schrackmann; Amt für Volksschulen und Sport Kanton Schwyz, April 2010 <text:line-break/><text:a xlink:type="simple" xlink:href="http://www.kssi.sz.ch/Downloads/MinimaleSicherheitsanforderungen_Extra-Internetanschluss.pdf" text:style-name="Internet_20_link" text:visited-style-name="Visited_20_Internet_20_Link">http://www.kssi.sz.ch/Downloads/MinimaleSicherheitsanforderungen_Extra-Internetanschluss.pdf</text:a></text:p>
        </text:list-item>
        <text:list-item>
          <text:p text:style-name="Numbering_20_1_Content"> Sicherheitskonzepte für das Internet von Martin Raepple; dPunkt Verlag, 2. Auflage, 2001 <text:line-break/><text:a xlink:type="simple" xlink:href="http://beat.doebe.li/bibliothek/b00690.html" text:style-name="Internet_20_link" text:visited-style-name="Visited_20_Internet_20_Link">http://beat.doebe.li/bibliothek/b00690.html</text:a></text:p>
        </text:list-item>
        <text:list-item>
          <text:p text:style-name="Numbering_20_1_Content"> The Effectiveness of Internet Content Filters; Philip B. Stark; University of California, Berkeley, November 10, 2007 <text:line-break/><text:a xlink:type="simple" xlink:href="http://www.stat.berkeley.edu/~stark/Preprints/filter07.pdf" text:style-name="Internet_20_link" text:visited-style-name="Visited_20_Internet_20_Link">http://www.stat.berkeley.edu/~stark/Preprints/filter07.pdf</text:a></text:p>
        </text:list-item>
        <text:list-item>
          <text:p text:style-name="Numbering_20_1_Content"> Understanding Content Filtering: An FAQ for Nonprofits; Brian Satterfield; Techsoup.org, 2007 <text:line-break/><text:a xlink:type="simple" xlink:href="http://www.techsoup.org/learningcenter/ctc/page7091.cfm" text:style-name="Internet_20_link" text:visited-style-name="Visited_20_Internet_20_Link">http://www.techsoup.org/learningcenter/ctc/page7091.cfm</text:a></text:p>
        </text:list-item>
        <text:list-item>
          <text:p text:style-name="Numbering_20_1_Content_Last"> Web Content Screening (WCS) with TrustedSource Web Database - Reference Guide; McAfee, 2009 <text:line-break/><text:a xlink:type="simple" xlink:href="https://my.ip-plus.net/documents/BIS_BHB_TrustedSourceTM_Web_Database.pdf" text:style-name="Internet_20_link" text:visited-style-name="Visited_20_Internet_20_Link">https://my.ip-plus.net/documents/BIS_BHB_TrustedSourceTM_Web_Database.pdf</text:a></text:p>
        </text:list-item>
      </text:list>
      <text:h text:style-name="Heading_20_4" text:outline-level="4"><text:bookmark-start text:name="__RefHeading___mobilfunk_und_nicht_ionisierende_strahlung_20"/><text:bookmark-start text:name="mobilfunk_und_nicht_ionisierende_strahlung"/>Mobilfunk und nicht ionisierende Strahlung<text:bookmark-end text:name="__RefHeading___mobilfunk_und_nicht_ionisierende_strahlung_20"/><text:bookmark-end text:name="mobilfunk_und_nicht_ionisierende_strahlung"/></text:h>
      <text:list text:style-name="Numbering_20_1" text:continue-numbering="false">
        <text:list-item>
          <text:p text:style-name="Numbering_20_1_Content_First"> Leitfaden Mobilfunk für Gemeinden und Städte; Bundesamt für Umwelt (BAFU), 2010 <text:line-break/><text:a xlink:type="simple" xlink:href="http://www.bafu.admin.ch/publikationen/publikation/01510/" text:style-name="Internet_20_link" text:visited-style-name="Visited_20_Internet_20_Link">http://www.bafu.admin.ch/publikationen/publikation/01510/</text:a></text:p>
        </text:list-item>
        <text:list-item>
          <text:p text:style-name="Numbering_20_1_Content_Last"> Resultate der kantonalen Initiative „Gegen den Mobilfunkantennen-Wildwuchs“; Kanton Basel-Stadt, 13. Juni 2010 <text:line-break/><text:a xlink:type="simple" xlink:href="http://www.regierungsrat.bs.ch/w-a-10-06-13-schlussresultat_kantonal.pdf" text:style-name="Internet_20_link" text:visited-style-name="Visited_20_Internet_20_Link">http://www.regierungsrat.bs.ch/w-a-10-06-13-schlussresultat_kantonal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6::04:54</meta:creation-date>
    <dc:creator>Generated</dc:creator>
    <dc:date>2026-08-16T16::04:54</dc:date>
    <dc:language>en-US</dc:language>
    <meta:editing-cycles>1</meta:editing-cycles>
    <meta:editing-duration>PT0S</meta:editing-duration>
    <dc:title>dossier:bin:quellen</dc:title>
  </office:meta>
</office:document-meta>
</file>