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925f85b2825e1c3d5f4a2495ce8177.jpg"/>
  <manifest:file-entry manifest:media-type="image/jpeg" manifest:full-path="Pictures/1ec65e0e6e8f7923e9c730c6d0db5b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ssier:bin:unterscheidungen"/><text:bookmark-start text:name="__RefHeading___unterscheidungsdimensionen_1"/><text:bookmark-start text:name="unterscheidungsdimensionen"/>Unterscheidungsdimensionen<text:bookmark-end text:name="__RefHeading___unterscheidungsdimensionen_1"/><text:bookmark-end text:name="unterscheidungsdimensionen"/></text:h>
      <text:p text:style-name="Text_20_body">Um die Komplexität der Fragestellungen besser in den Griff zu bekommen, haben wir folgende fünf Unterscheidungsdimensionen gewählt:</text:p>
      <text:list text:style-name="List_20_1" text:continue-numbering="false">
        <text:list-item>
          <text:p text:style-name="List_20_1_Content_First"> Grösse: Anzahl Personen (Schüler/innen, Lehrer/innen und Mitarbeiter/innen) eines Standorts.</text:p>
        </text:list-item>
        <text:list-item>
          <text:p text:style-name="List_20_1_Content"> Orte: Schulen, Standorten und Gebäuden.</text:p>
        </text:list-item>
        <text:list-item>
          <text:p text:style-name="List_20_1_Content"> Zonen: Gebiete verschiedener Siedlungsdichte und verfügbarer Internet-Anschluss-Technologien im Kanton Zürich</text:p>
        </text:list-item>
        <text:list-item>
          <text:p text:style-name="List_20_1_Content"> Stufen: die Entwicklung entlang der Schulstufen</text:p>
        </text:list-item>
        <text:list-item>
          <text:p text:style-name="List_20_1_Content_Last"> Perspektiven: Vier verschiedene, sich ergänzende Sichtweisen auf die Thematik </text:p>
        </text:list-item>
      </text:list>
      <text:p text:style-name="Text_20_body">Auf diese nachfolgend noch genauer beschriebenen Unterscheidungsdimensionen wir in den folgenden Detailuntersuchungen und -beschreibungen Bezug genommen.</text:p>
      <text:h text:style-name="Heading_20_3" text:outline-level="3"><text:bookmark-start text:name="__RefHeading___groesse_2"/><text:bookmark-start text:name="groesse"/>Grösse<text:bookmark-end text:name="__RefHeading___groesse_2"/><text:bookmark-end text:name="groesse"/></text:h>
      <text:p text:style-name="Text_20_body">Anzahl Personen (Schüler/innen und Mitarbeiter/innen einer Schule) auf 100% Anwesenheit aufgerechnet.</text:p>
      <text:list text:style-name="List_20_1" text:continue-numbering="false">
        <text:list-item>
          <text:p text:style-name="List_20_1_Content_First"> 75P: bis 75 Personen (ca. 1-4 Klassen)</text:p>
        </text:list-item>
        <text:list-item>
          <text:p text:style-name="List_20_1_Content"> 150P: Bis 150 Personen (ca. 5-8 Klassen)</text:p>
        </text:list-item>
        <text:list-item>
          <text:p text:style-name="List_20_1_Content"> 300P: Bis 300 Personen (ca. 9-15 Klassen)</text:p>
        </text:list-item>
        <text:list-item>
          <text:p text:style-name="List_20_1_Content"> 600P: Bis 600 Personen (ca. 16-30 Klassen)</text:p>
        </text:list-item>
        <text:list-item>
          <text:p text:style-name="List_20_1_Content_Last"> 1200P: bis 1200 Personen (über 30 Klassen)</text:p>
        </text:list-item>
      </text:list>
      <text:h text:style-name="Heading_20_3" text:outline-level="3"><text:bookmark-start text:name="__RefHeading___orte_3"/><text:bookmark-start text:name="orte"/>Orte<text:bookmark-end text:name="__RefHeading___orte_3"/><text:bookmark-end text:name="orte"/></text:h>
      <text:p text:style-name="Text_20_body">Wir unterscheiden zwischen Schule, Standorten (auch Schulstandorte) und Gebäuden.</text:p>
      <text:list text:style-name="List_20_1" text:continue-numbering="false">
        <text:list-item>
          <text:p text:style-name="List_20_1_Content_First"> Ein Schule umfasst einen oder mehrere Standorte, verschiedene Standorte liegen auf verschiedenen Grundstücken.</text:p>
        </text:list-item>
        <text:list-item>
          <text:p text:style-name="List_20_1_Content_Last"> Ein Standort umfasst ein oder mehrere Gebäude, verschiedene Gebäude liegen auf dem selben Grundstück.</text:p>
        </text:list-item>
      </text:list>
      <text:p text:style-name="Text_20_body">Technisch beziehen wir uns in diesem Konzept meistens auf die Standorte.</text:p>
      <text:h text:style-name="Heading_20_3" text:outline-level="3"><text:bookmark-start text:name="__RefHeading___zonen_4"/><text:bookmark-start text:name="zonen"/>Zonen<text:bookmark-end text:name="__RefHeading___zonen_4"/><text:bookmark-end text:name="zonen"/></text:h>
      <text:p text:style-name="Text_20_body">Die folgende Karte und die Zonenaufteilung ist provisorisch und wird im MBA aktualisiert, sobald genauere Karten von Seiten der Telecomanbieter zur Verfügung stehen.</text:p>
      <text:list text:style-name="List_20_1" text:continue-numbering="false">
        <text:list-item>
          <text:p text:style-name="List_20_1_Content_First"> Zone Z: Zürich Stadt   (FTTS bis 2013)</text:p>
        </text:list-item>
        <text:list-item>
          <text:p text:style-name="List_20_1_Content"> Zone W: Winterthur Stadt (FTTS bis 2014)</text:p>
        </text:list-item>
        <text:list-item>
          <text:p text:style-name="List_20_1_Content"> Zone A: Agglomeration (FTTS bis 2015)</text:p>
        </text:list-item>
        <text:list-item>
          <text:p text:style-name="List_20_1_Content_Last"> Zone L: Land (FTTS unbestimmt)</text:p>
        </text:list-item>
      </text:list>
      <text:p text:style-name="Text_20_body"><draw:frame draw:style-name="media" draw:name="0" text:anchor-type="as-char" draw:z-index="0" svg:width="15.345833333333cm" svg:height="11.294533333333cm"><draw:image xlink:href="Pictures/39925f85b2825e1c3d5f4a2495ce8177.jpg" xlink:type="simple" xlink:show="embed" xlink:actuate="onLoad"/></draw:frame></text:p>
      <text:h text:style-name="Heading_20_3" text:outline-level="3"><text:bookmark-start text:name="__RefHeading___stufen_5"/><text:bookmark-start text:name="stufen"/>Stufen<text:bookmark-end text:name="__RefHeading___stufen_5"/><text:bookmark-end text:name="stufen"/></text:h>
      <text:p text:style-name="Text_20_body">Die 5 Stufen beschreiben eine grobe Einteilung bzgl. des Entwicklungsunterschied aufgrund des Alters entlang der Schulstufen. Diese Einteilung wird verwendet, weil sich sowohl die</text:p>
      <text:list text:style-name="List_20_1" text:continue-numbering="false">
        <text:list-item>
          <text:p text:style-name="List_20_1_Content_First"> kognitive Entwicklung (siehe Piaget), </text:p>
        </text:list-item>
        <text:list-item>
          <text:p text:style-name="List_20_1_Content"> moralische Entwicklung (siehe Kohlberg), </text:p>
        </text:list-item>
        <text:list-item>
          <text:p text:style-name="List_20_1_Content"> Ich-Entwicklung (siehe Susanne Cook-Greuter), wie auch die</text:p>
        </text:list-item>
        <text:list-item>
          <text:p text:style-name="List_20_1_Content_Last"> Lebensweltausdehnung (siehe …)</text:p>
        </text:list-item>
      </text:list>
      <text:p text:style-name="Text_20_body">ungefähr parallel gehen mit dem Alter und der Schuljahr und wesentlich mitbestimmend sind für die Art und Weise, wie das Internet genutzt wird und welche Sicherheitsmassnahmen getroffen werden müssen.</text:p>
      <text:list text:style-name="List_20_1" text:continue-numbering="false">
        <text:list-item>
          <text:p text:style-name="List_20_1_Content_First"> Stufe KGU: -2. bis 3. Schuljahr / KG &amp; 1.-3. Primarklasse (Alter etwa 4.-9.) </text:p>
        </text:list-item>
        <text:list-item>
          <text:p text:style-name="List_20_1_Content"> Stufe M: 4. bis 6. Schuljahr / 4.-6. Primarklasse    (Alter etwa 9.-12.) </text:p>
        </text:list-item>
        <text:list-item>
          <text:p text:style-name="List_20_1_Content"> Stufe S1: 7. bis 9./10. Schuljahr der Sekundarstufe 1 (Alter etwa 12.-16.) </text:p>
        </text:list-item>
        <text:list-item>
          <text:p text:style-name="List_20_1_Content"> Stufe S2: 10. bis 13. Schuljahr der Sekundarstufe 2  (Alter etwa 15.-25.) </text:p>
        </text:list-item>
        <text:list-item>
          <text:p text:style-name="List_20_1_Content_Last"> Stufe L: Lehrpersonen, Mitarbeiter/innen und Personen in Weiterbildung aller Schulstufen</text:p>
        </text:list-item>
      </text:list>
      <text:h text:style-name="Heading_20_3" text:outline-level="3"><text:bookmark-start text:name="__RefHeading___perspektiven_6"/><text:bookmark-start text:name="perspektiven"/>Perspektiven<text:bookmark-end text:name="__RefHeading___perspektiven_6"/><text:bookmark-end text:name="perspektiven"/></text:h>
      <text:p text:style-name="Text_20_body">Die 4 Perspektiven beschreiben vier grundsätzlich verschiedene Aspekte auf das Thema
Internet-Zugang und Internet-Nutzung.
Sie unterscheiden sich in pädagogische und technische sowie individuelle und kollektive Perspektive.</text:p>
      <table:table table:style-name="Table">
        <table:table-column/>
        <table:table-column/>
        <table:table-column/>
        <table:table-row>
          <table:table-cell office:value-type="string" table:style-name="tablecell"/>
          <table:table-cell office:value-type="string" table:style-name="tableheader">
            <text:p text:style-name="Table_20_Heading"> Pädagogisch              </text:p>
          </table:table-cell>
          <table:table-cell office:value-type="string" table:style-name="tableheader">
            <text:p text:style-name="Table_20_Heading"> Technisch            </text:p>
          </table:table-cell>
        </table:table-row>
        <table:table-row>
          <table:table-cell office:value-type="string" table:style-name="tableheader">
            <text:p text:style-name="Table_20_Heading"> Individuell  </text:p>
          </table:table-cell>
          <table:table-cell office:value-type="string" table:style-name="tablecell">
            <text:p text:style-name="tablealignleft"> gelebte ICT-Kompetenz </text:p>
          </table:table-cell>
          <table:table-cell office:value-type="string" table:style-name="tablecell">
            <text:p text:style-name="tablealignleft"> verfügbare IT-Geräte  </text:p>
          </table:table-cell>
        </table:table-row>
        <table:table-row>
          <table:table-cell office:value-type="string" table:style-name="tableheader">
            <text:p text:style-name="Table_20_Heading"> Kollektiv    </text:p>
          </table:table-cell>
          <table:table-cell office:value-type="string" table:style-name="tablecell">
            <text:p text:style-name="tablealignleft"> gelebte ICT-Kultur    </text:p>
          </table:table-cell>
          <table:table-cell office:value-type="string" table:style-name="tablecell">
            <text:p text:style-name="tablealignleft"> verfügbare IT-Infrastruktur  </text:p>
          </table:table-cell>
        </table:table-row>
      </table:table>
      <text:list text:style-name="List_20_1" text:continue-numbering="false">
        <text:list-item>
          <text:p text:style-name="List_20_1_Content_First"> ICT-Kompetenz (pädagogisch-individuell): Beschreibt das, wie der einzelne mit ICT umgehen kann.</text:p>
        </text:list-item>
        <text:list-item>
          <text:p text:style-name="List_20_1_Content"> IT-Geräte (technisch-individuell): Beschreibt das, was man im aktuellen Diskurs PLE (Personal Learning Environment) nennt.</text:p>
        </text:list-item>
        <text:list-item>
          <text:p text:style-name="List_20_1_Content"> ICT-Kultur (pädagogisch-kollektiv): Beschreibt, wie die Internetnutzung unter allen Personen gelebt wird.  </text:p>
        </text:list-item>
        <text:list-item>
          <text:p text:style-name="List_20_1_Content_Last"> IT-Infrastruktur (technisch-kollektiv): Beschreibt das, wie die Schule technisch vernetzt ist und ans Internet angeschlossen ist.</text:p>
        </text:list-item>
      </text:list>
      <text:p text:style-name="Text_20_body"><draw:frame draw:style-name="media" draw:name="1" text:anchor-type="as-char" draw:z-index="1" svg:width="15.345833333333cm" svg:height="9.6990462239583cm"><draw:image xlink:href="Pictures/1ec65e0e6e8f7923e9c730c6d0db5b96.jpg" xlink:type="simple" xlink:show="embed" xlink:actuate="onLoad"/></draw:frame></text:p>
      <text:p text:style-name="Text_20_body">Eine funktionierende Lösung sollte wenn möglich alle vier Perspektiven miteinbeziehen. Lösungen die auf nur einer der vier Perspektiven basieren sind meist nicht nachhaltig.  </text:p>
      <text:p text:style-name="Text_20_body">Beispiel: Der Umgang mit problematischen Inhalten, kann weder rein technisch noch rein pädagogisch gelöst werden, noch rein auf individueller Verantwortung (Individuell) noch auf rein kulturellem Umgang (Kollektiv) basieren. Erst Massnahmen in allen vier Quadranten ermöglichen eine massvolle nachhaltige Lösung.  Oft gewichtet man als Person die Lösung einer einzigen Perspektive als höher, die Sichtbarmachung aller vier Perspektiven hilft sich aller Anteile der Lösung bewusst zu werden. Sicher kennen auch sie den Streit wie das Problem am besten gelöst werden soll, technisch, pädagogisch, beim Einzelnen oder durch verändern der Schulkultur, die Antworten heisst, nur wenn alles in Betracht gezogen wird, ist die Lösung nachhaltig.</text:p>
      <text:p text:style-name="Text_20_body">Der Entwicklungsplan „Bildung im Netz“ beschreibt in erster Linie die Massnahmen bzgl. dem IT-System (technisch-kollektiv), fordert aber jeweils explizit auf zum Mitziehen in den anderen Perspektiven, die in anderen Konzepten erfasst und vertieft werden soll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20:30</meta:creation-date>
    <dc:creator>Generated</dc:creator>
    <dc:date>2026-08-16T12::20:30</dc:date>
    <dc:language>en-US</dc:language>
    <meta:editing-cycles>1</meta:editing-cycles>
    <meta:editing-duration>PT0S</meta:editing-duration>
    <dc:title>dossier:bin:unterscheidungen</dc:title>
  </office:meta>
</office:document-meta>
</file>