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ct2022:einleitung:sidebar"/>Startseite</text:span><text:line-break/>
Home<text:line-break/></text:p>
      <text:p text:style-name="Horizontal_20_Line"/>
      <text:p text:style-name="Text_20_body"><text:span text:style-name="Strong_20_Emphasis">Einleitung</text:span>
1.1 Ziel und Zweck der Ausführungen
1.2 Aufbau der Webseite
1.3 arbeiten mit der Webseite
1.4 gesellschaftliche und technische Entwicklungstrends
1.5 Leitgedanken für Schul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20:25</meta:creation-date>
    <dc:creator>Generated</dc:creator>
    <dc:date>2026-08-16T12::20:25</dc:date>
    <dc:language>en-US</dc:language>
    <meta:editing-cycles>1</meta:editing-cycles>
    <meta:editing-duration>PT0S</meta:editing-duration>
    <dc:title>ict2022:einleitung:sidebar</dc:title>
  </office:meta>
</office:document-meta>
</file>