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8c0f892207de004ef2b9a9b33ceb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geraete:42"/><text:bookmark-start text:name="__RefHeading___arbeitsgeraeteleitgedanken_1"/><text:bookmark-start text:name="arbeitsgeraeteleitgedanken"/>Arbeitsgeräte; «Leitgedanken»<text:bookmark-end text:name="__RefHeading___arbeitsgeraeteleitgedanken_1"/><text:bookmark-end text:name="arbeitsgeraeteleitgedanken"/></text:h>
      <text:p text:style-name="Text_20_body"><draw:frame draw:style-name="media" draw:name="0" text:anchor-type="as-char" draw:z-index="0" svg:width="25.4cm" style:rel-width="100%" svg:height="19.05cm" style:rel-height="scale"><draw:image xlink:href="Pictures/dd8c0f892207de004ef2b9a9b33cebf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09:47</meta:creation-date>
    <dc:creator>Generated</dc:creator>
    <dc:date>2026-08-16T10::09:47</dc:date>
    <dc:language>en-US</dc:language>
    <meta:editing-cycles>1</meta:editing-cycles>
    <meta:editing-duration>PT0S</meta:editing-duration>
    <dc:title>ict2022:geraete:42</dc:title>
  </office:meta>
</office:document-meta>
</file>