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ict2022:roadmap:sidebar"/>Startseite</text:span><text:line-break/>
Home<text:line-break/></text:p>
      <text:p text:style-name="Horizontal_20_Line"/>
      <text:p text:style-name="Text_20_body">2.1 Schuljahr 2017/2018<text:line-break/>
2.2 Schuljahr 2018/2019<text:line-break/>
2.3 Schuljahr 2022/2023<text:line-break/>
2.4 Netzdiagramm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26:40</meta:creation-date>
    <dc:creator>Generated</dc:creator>
    <dc:date>2026-08-16T07::26:40</dc:date>
    <dc:language>en-US</dc:language>
    <meta:editing-cycles>1</meta:editing-cycles>
    <meta:editing-duration>PT0S</meta:editing-duration>
    <dc:title>ict2022:roadmap:sidebar</dc:title>
  </office:meta>
</office:document-meta>
</file>