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3bd71f2ab47d27eeecb26a417278f3f.png"/>
  <manifest:file-entry manifest:media-type="image/png" manifest:full-path="Pictures/04a55d980e7e7b3c331ac7fa6b13262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ct2022:schulentwicklung:32"/><text:bookmark-start text:name="__RefHeading___leitgedanken_1"/><text:bookmark-start text:name="leitgedanken"/>«Leitgedanken»<text:bookmark-end text:name="__RefHeading___leitgedanken_1"/><text:bookmark-end text:name="leitgedanken"/></text:h>
      <text:p text:style-name="Text_20_body"><draw:frame draw:style-name="media" draw:name="0" text:anchor-type="as-char" draw:z-index="0" svg:width="25.4cm" style:rel-width="100%" svg:height="19.05cm" style:rel-height="scale"><draw:image xlink:href="Pictures/d3bd71f2ab47d27eeecb26a417278f3f.png" xlink:type="simple" xlink:show="embed" xlink:actuate="onLoad"/></draw:frame>
<draw:frame draw:style-name="media" draw:name="1" text:anchor-type="as-char" draw:z-index="1" svg:width="25.479375cm" style:rel-width="100%" svg:height="20.875625cm" style:rel-height="scale"><draw:image xlink:href="Pictures/04a55d980e7e7b3c331ac7fa6b132628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10::54:27</meta:creation-date>
    <dc:creator>Generated</dc:creator>
    <dc:date>2026-08-16T10::54:27</dc:date>
    <dc:language>en-US</dc:language>
    <meta:editing-cycles>1</meta:editing-cycles>
    <meta:editing-duration>PT0S</meta:editing-duration>
    <dc:title>ict2022:schulentwicklung:32</dc:title>
  </office:meta>
</office:document-meta>
</file>