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fernunterricht:intro"/><text:bookmark-start text:name="__RefHeading___ablauf_fernlernen_1"/><text:bookmark-start text:name="ablauf_fernlernen"/>Ablauf «Fernlernen»<text:bookmark-end text:name="__RefHeading___ablauf_fernlernen_1"/><text:bookmark-end text:name="ablauf_fernlernen"/></text:h>
      <text:p text:style-name="Text_20_body">Ein <text:span text:style-name="Strong_20_Emphasis">zeitlich strukturierter Tagesablauf</text:span> ist eine ebenso wichtige Gelingensbedingung wie Pausen, unterschiedliche Arbeitsphasen oder Abwechslung bezüglich Sozialformen oder Arbeitsorten.<text:line-break/>
<text:line-break/>
Die folgenden <text:span text:style-name="Strong_20_Emphasis">Ausführungen haben modellhaften Charakter</text:span>. Die Schulen und Lehrpersonen passen sie nach ihren Erfahrungen und Bedürfnissen an.
<text:line-break/>
Die Ausführungen sollen Schülerinnen und Schüler, Eltern und Lehrpersonen <text:span text:style-name="Strong_20_Emphasis">beim strukturieren des Tagesablaufs unterstützen und Verantwortlichkeiten klären</text:span>.</text:p>
      <text:list text:style-name="List_20_1" text:continue-numbering="false">
        <text:list-item>
          <text:p text:style-name="List_20_1_Content_First"> Ein <text:span text:style-name="Strong_20_Emphasis">Tagesablauf</text:span> mit klaren Zeiträumen strukturiert den Tag und vermindert energieraubende Diskussionen.</text:p>
        </text:list-item>
        <text:list-item>
          <text:p text:style-name="List_20_1_Content"> <text:span text:style-name="Strong_20_Emphasis">Pausen</text:span> sind ebenso wichtig wie zeitlich definierte Arbeitszeiten. Der Wecker auf dem Handy unterstützt dies.</text:p>
        </text:list-item>
        <text:list-item>
          <text:p text:style-name="List_20_1_Content"> <text:span text:style-name="Strong_20_Emphasis">Unterschiedliche Lernphasen</text:span> wie entdecken, üben, vertiefen und eigenes Projekt umsetzen motivieren.</text:p>
        </text:list-item>
        <text:list-item>
          <text:p text:style-name="List_20_1_Content"> Den <text:span text:style-name="Strong_20_Emphasis">Arbeitsplatz</text:span> einrichten und Abwechslung schaffen. Das Kinderzimmer, das Wohnzimmer, der Flur sind auch Lernorte.  </text:p>
        </text:list-item>
        <text:list-item>
          <text:p text:style-name="List_20_1_Content"> <text:span text:style-name="Strong_20_Emphasis">Abwechslung</text:span> ist ebenso förderlich wie verschiedene Sozialformen.</text:p>
        </text:list-item>
        <text:list-item>
          <text:p text:style-name="List_20_1_Content"> Neben den schulischen Aspekten bespricht die Lehrperson auch die <text:span text:style-name="Strong_20_Emphasis">persönliche Befindlichkeit</text:span> der Kinder resp. Jugendlichen in der Phase des Fernlernens.</text:p>
        </text:list-item>
        <text:list-item>
          <text:p text:style-name="List_20_1_Content"> Die <text:span text:style-name="Strong_20_Emphasis">Kombination</text:span> aus zeitgleichem (synchronem) und ungleichzeitigem (asynchronem) Arbeiten der Klasse, online und analog, Einzelarbeit, Kleingruppenarbeit und Klassen-Onlinetreffen schaffen Abwechslung im Fernlernen.</text:p>
        </text:list-item>
        <text:list-item>
          <text:p text:style-name="List_20_1_Content_Last"> «<text:span text:style-name="Strong_20_Emphasis">Keep it simple</text:span>» soll bei der Nutzung der Tools und den Arbeitsaufträgen im Zentrum stehen. </text:p>
        </text:list-item>
      </text:list>
      <text:list text:style-name="List_20_1" text:continue-numbering="false">
        <text:list-item>
          <text:p text:style-name="List_20_1_Content_First"> Die Ausführungen haben <text:span text:style-name="Strong_20_Emphasis">modellhaften Charakter</text:span>. Sie dienen den Schulen als Vorlage, um ihre eigenen Vorgaben strukturiert aufzubauen.</text:p>
        </text:list-item>
        <text:list-item>
          <text:p text:style-name="List_20_1_Content"> Die Ausführungen fokussieren auf Schülerinnen und Schüler <text:span text:style-name="Strong_20_Emphasis">ab der Mittelstufe</text:span>.</text:p>
        </text:list-item>
        <text:list-item>
          <text:p text:style-name="List_20_1_Content"> Die <text:span text:style-name="Strong_20_Emphasis">Aufgabenstellungen</text:span> sind so zu wählen, dass diese durch die Schülerinnen und Schüler <text:span text:style-name="Strong_20_Emphasis">selbständig bewältigt</text:span> werden können. </text:p>
        </text:list-item>
        <text:list-item>
          <text:p text:style-name="List_20_1_Content"> «<text:span text:style-name="Strong_20_Emphasis">Weniger ist mehr!</text:span>» Fernlernen stellt für Lehrpersonen wie auch für Schülerinnen und Schüler und Eltern neue Herausforderungen dar. Gehen Sie gemeinsam mit kleinen Schritten auf den Weg.</text:p>
        </text:list-item>
        <text:list-item>
          <text:p text:style-name="List_20_1_Content_Last"> Kinder und Jugendliche mit <text:span text:style-name="Strong_20_Emphasis">besonderen pädagogischen Bedürfnissen</text:span> brauchen beim Fernlernen <text:span text:style-name="Strong_20_Emphasis"><text:a xlink:type="simple" xlink:href="https://wiki.edu-ict.zh.ch/mat/sus-beduerfnis" text:style-name="Internet_20_link" text:visited-style-name="Visited_20_Internet_20_Link">zusätzliche, individuelle Unterstützung</text:a></text:span>.</text:p>
        </text:list-item>
      </text:list>
      <text:list text:style-name="List_20_1" text:continue-numbering="false">
        <text:list-item>
          <text:p text:style-name="List_20_1_Content_First"> In welchem <text:span text:style-name="Strong_20_Emphasis">Rhythmus</text:span> erhalten die Lernenden ihre <text:span text:style-name="Strong_20_Emphasis">Aufgaben</text:span> (täglich/wöchentlich) und wie werden diese zugestellt (Lernplattform/Mail/Post)?</text:p>
        </text:list-item>
        <text:list-item>
          <text:p text:style-name="List_20_1_Content"> Wie werden die Schülerinnen und Schüler bei der <text:span text:style-name="Strong_20_Emphasis">Verteilung der Aufgaben</text:span> auf den Tag bzw. die Woche unterstützt (Bsp. Selbstlernphase mit Lernbegleitung)?​</text:p>
        </text:list-item>
        <text:list-item>
          <text:p text:style-name="List_20_1_Content"> Die Schülerinnen und Schüler müssen wissen, wie und wo die <text:span text:style-name="Strong_20_Emphasis">Arbeitsergebnisse</text:span> eingereicht werden sollen und wie sie <text:span text:style-name="Strong_20_Emphasis">Feedback</text:span> dazu erhalten (selber korrigieren durch Schülerinnen und Schüler mit Lösungen bis zu Feedback per Telefon durch Lehrperson).​</text:p>
        </text:list-item>
        <text:list-item>
          <text:p text:style-name="List_20_1_Content"> Wie wird mit <text:span text:style-name="Strong_20_Emphasis">fremdsprachigen Lernenden und Eltern</text:span> kommuniziert und sichergestellt, dass die Aufgaben und Abläufe verstanden werden?</text:p>
        </text:list-item>
        <text:list-item>
          <text:p text:style-name="List_20_1_Content_Last"> Wie können Schülerinnen und Schüler mit <text:span text:style-name="Strong_20_Emphasis">prekären familiären Verhältnissen</text:span>, die keine Unterstützung der Eltern erhalten, für die Teilnahme am Fernunterricht <text:span text:style-name="Strong_20_Emphasis">begleitet werden</text:span>?​</text:p>
        </text:list-item>
      </text:list>
      <text:list text:style-name="List_20_1" text:continue-numbering="false">
        <text:list-item>
          <text:p text:style-name="List_20_1_Content_First"> Für das <text:span text:style-name="Strong_20_Emphasis">Gemeinsame</text:span>: Virtuelles Klassenzimmer</text:p>
        </text:list-item>
        <text:list-item>
          <text:p text:style-name="List_20_1_Content"> Für die <text:span text:style-name="Strong_20_Emphasis">individuelle Arbeit</text:span>: Selbstlernphase on-/off-line mit und ohne Begleitung</text:p>
        </text:list-item>
        <text:list-item>
          <text:p text:style-name="List_20_1_Content"> Für das <text:span text:style-name="Strong_20_Emphasis">Persönliche</text:span>: Selbstlernphase mit Begleitung</text:p>
        </text:list-item>
        <text:list-item>
          <text:p text:style-name="List_20_1_Content"> Für den <text:span text:style-name="Strong_20_Emphasis">Tagesrahmen</text:span>: Tagesstart und Tagesschluss</text:p>
        </text:list-item>
        <text:list-item>
          <text:p text:style-name="List_20_1_Content"> Für die <text:span text:style-name="Strong_20_Emphasis">Struktur</text:span>: Planungstätigkeit der Lernenden</text:p>
        </text:list-item>
        <text:list-item>
          <text:p text:style-name="List_20_1_Content_Last"> Für den <text:span text:style-name="Strong_20_Emphasis">Gestaltungsspielraum</text:span>: Freie Tätigke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46:34</meta:creation-date>
    <dc:creator>Generated</dc:creator>
    <dc:date>2026-08-16T09::46:34</dc:date>
    <dc:language>en-US</dc:language>
    <meta:editing-cycles>1</meta:editing-cycles>
    <meta:editing-duration>PT0S</meta:editing-duration>
    <dc:title>mat:fernunterricht:intro</dc:title>
  </office:meta>
</office:document-meta>
</file>