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0e0a2865751c231f88b2d47b8f1a0e1.png"/>
  <manifest:file-entry manifest:media-type="image/png" manifest:full-path="Pictures/cf52d47ea580edf0de6b19b925119da6.png"/>
  <manifest:file-entry manifest:media-type="image/png" manifest:full-path="Pictures/0679d612d734018520f3d9501aa9e32d.png"/>
  <manifest:file-entry manifest:media-type="image/png" manifest:full-path="Pictures/97fd7e45cb7abce22a753462f9d5ca76.png"/>
  <manifest:file-entry manifest:media-type="image/png" manifest:full-path="Pictures/a3d8981ea79abe494f5d42fa334e695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:fernunterricht:strukturierung-tag"/><text:bookmark-start text:name="__RefHeading___strukturierung_des_tages_1"/><text:bookmark-start text:name="strukturierung_des_tages"/>Strukturierung des Tages<text:bookmark-end text:name="__RefHeading___strukturierung_des_tages_1"/><text:bookmark-end text:name="strukturierung_des_tages"/></text:h>
      <text:h text:style-name="Heading_20_3" text:outline-level="3"><text:bookmark-start text:name="__RefHeading___merkpunkte_tagesablauf_2"/><text:bookmark-start text:name="merkpunkte_tagesablauf"/>Merkpunkte Tagesablauf<text:bookmark-end text:name="__RefHeading___merkpunkte_tagesablauf_2"/><text:bookmark-end text:name="merkpunkte_tagesablauf"/></text:h>
      <text:p text:style-name="Text_20_body">Wesentliche Punkte zur Strukturierung des Tagesablaufs sind hier aufgeführt:</text:p>
      <text:list text:style-name="List_20_1" text:continue-numbering="false">
        <text:list-item>
          <text:p text:style-name="List_20_1_Content_First"> Ein Tagesablauf mit klaren <text:span text:style-name="Strong_20_Emphasis">Zeiträumen</text:span> strukturiert den Tag und vermindert zeitraubende Diskussionen.</text:p>
        </text:list-item>
        <text:list-item>
          <text:p text:style-name="List_20_1_Content"> <text:span text:style-name="Strong_20_Emphasis">Pausen</text:span> sind ebenso wichtig wie zeitlich definierte Arbeitszeiten. Ein Wecker unterstützt dies.</text:p>
        </text:list-item>
        <text:list-item>
          <text:p text:style-name="List_20_1_Content_Last"> <text:span text:style-name="Strong_20_Emphasis">Unterschiedliche Lernphasen</text:span> wie entdecken, üben, vertiefen und ein eigenes Projekt umsetzen motivieren.</text:p>
        </text:list-item>
      </text:list>
      <text:h text:style-name="Heading_20_3" text:outline-level="3"><text:bookmark-start text:name="__RefHeading___modellhafter_tagesablauf_3"/><text:bookmark-start text:name="modellhafter_tagesablauf"/>Modellhafter Tagesablauf<text:bookmark-end text:name="__RefHeading___modellhafter_tagesablauf_3"/><text:bookmark-end text:name="modellhafter_tagesablauf"/></text:h>
      <text:p text:style-name="Text_20_body">Wir haben den Tag in folgende fünf Phasen eingeteilt:
<draw:frame draw:style-name="media" draw:name="0" text:anchor-type="as-char" draw:z-index="0" svg:width="15.875cm" svg:height="7.6078551912568cm"><draw:image xlink:href="Pictures/10e0a2865751c231f88b2d47b8f1a0e1.png" xlink:type="simple" xlink:show="embed" xlink:actuate="onLoad"/></draw:frame></text:p>
      <text:p text:style-name="Text_20_body">Jede Phase wird auf einer eigenen Seite ausführlich dargestellt.
<text:a xlink:type="simple" xlink:href="https://wiki.edu-ict.ch/mat/fernunterricht/tag/morgen" text:style-name="Internet_20_link" text:visited-style-name="Visited_20_Internet_20_Link">Modellhafter Tagesablauf</text:a></text:p>
      <text:h text:style-name="Heading_20_3" text:outline-level="3"><text:bookmark-start text:name="__RefHeading___aufstehen_und_vorbereiten_auf_den_unterricht_4"/><text:bookmark-start text:name="aufstehen_und_vorbereiten_auf_den_unterricht"/>1) Aufstehen und vorbereiten auf den Unterricht<text:bookmark-end text:name="__RefHeading___aufstehen_und_vorbereiten_auf_den_unterricht_4"/><text:bookmark-end text:name="aufstehen_und_vorbereiten_auf_den_unterricht"/></text:h>
      <text:p text:style-name="Text_20_body">
<draw:frame draw:style-name="media" draw:name="1" text:anchor-type="as-char" draw:z-index="1" svg:width="15.875cm" svg:height="8.8956973898858cm"><draw:image xlink:href="Pictures/cf52d47ea580edf0de6b19b925119da6.png" xlink:type="simple" xlink:show="embed" xlink:actuate="onLoad"/></draw:frame></text:p>
      <text:p text:style-name="Horizontal_20_Line"/>
      <text:h text:style-name="Heading_20_3" text:outline-level="3"><text:bookmark-start text:name="__RefHeading___selbstlernphase_morgen_5"/><text:bookmark-start text:name="selbstlernphase_morgen"/>Selbstlernphase Morgen<text:bookmark-end text:name="__RefHeading___selbstlernphase_morgen_5"/><text:bookmark-end text:name="selbstlernphase_morgen"/></text:h>
      <text:p text:style-name="Text_20_body">
<draw:frame draw:style-name="media" draw:name="2" text:anchor-type="as-char" draw:z-index="2" svg:width="15.875cm" svg:height="8.9240454914703cm"><draw:image xlink:href="Pictures/0679d612d734018520f3d9501aa9e32d.png" xlink:type="simple" xlink:show="embed" xlink:actuate="onLoad"/></draw:frame></text:p>
      <text:p text:style-name="Horizontal_20_Line"/>
      <text:h text:style-name="Heading_20_3" text:outline-level="3"><text:bookmark-start text:name="__RefHeading___mittagspause_6"/><text:bookmark-start text:name="mittagspause"/>3) Mittagspause<text:bookmark-end text:name="__RefHeading___mittagspause_6"/><text:bookmark-end text:name="mittagspause"/></text:h>
      <text:p text:style-name="Text_20_body">
<draw:frame draw:style-name="media" draw:name="3" text:anchor-type="as-char" draw:z-index="3" svg:width="15.875cm" svg:height="8.9345432300163cm"><draw:image xlink:href="Pictures/97fd7e45cb7abce22a753462f9d5ca76.png" xlink:type="simple" xlink:show="embed" xlink:actuate="onLoad"/></draw:frame></text:p>
      <text:p text:style-name="Horizontal_20_Line"/>
      <text:h text:style-name="Heading_20_3" text:outline-level="3"><text:bookmark-start text:name="__RefHeading___selbstlernphase_3_7"/><text:bookmark-start text:name="selbstlernphase_3"/>Selbstlernphase 3<text:bookmark-end text:name="__RefHeading___selbstlernphase_3_7"/><text:bookmark-end text:name="selbstlernphase_3"/></text:h>
      <text:p text:style-name="Text_20_body">
<draw:frame draw:style-name="media" draw:name="4" text:anchor-type="as-char" draw:z-index="4" svg:width="15.875cm" svg:height="8.9013854930725cm"><draw:image xlink:href="Pictures/a3d8981ea79abe494f5d42fa334e6953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13::28:57</meta:creation-date>
    <dc:creator>Generated</dc:creator>
    <dc:date>2026-08-16T13::28:57</dc:date>
    <dc:language>en-US</dc:language>
    <meta:editing-cycles>1</meta:editing-cycles>
    <meta:editing-duration>PT0S</meta:editing-duration>
    <dc:title>mat:fernunterricht:strukturierung-tag</dc:title>
  </office:meta>
</office:document-meta>
</file>