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ee23ecdccee61be32683f0e7c96d96.png"/>
  <manifest:file-entry manifest:media-type="image/png" manifest:full-path="Pictures/8533b0755329016cc6f40ae02dadb1be.png"/>
  <manifest:file-entry manifest:media-type="image/png" manifest:full-path="Pictures/790d182079bfe55e319db6b8a1bc39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fernunterricht:tag:morgen"/><text:bookmark-start text:name="__RefHeading___modellhafter_tagesablauf_1"/><text:bookmark-start text:name="modellhafter_tagesablauf"/>Modellhafter Tagesablauf<text:bookmark-end text:name="__RefHeading___modellhafter_tagesablauf_1"/><text:bookmark-end text:name="modellhafter_tagesablauf"/></text:h>
      <text:p text:style-name="Text_20_body">Ein klar und verbindlich <text:span text:style-name="Strong_20_Emphasis">strukturierter Tagesablauf</text:span> ist für <text:span text:style-name="Strong_20_Emphasis">erfolgreiche Selbstlernphasen</text:span> für Schülerinnen und Schüler eine <text:span text:style-name="Strong_20_Emphasis">wichtige Voraussetzung</text:span>. Er bietet ihnen Orientierung und rhythmisiert das Lernen durch <text:span text:style-name="Strong_20_Emphasis">verschiedene Phasen wie Start in den Schultag, Selbstlernen, Pausen, Freizeit</text:span>. <text:line-break/>
<text:line-break/>
Die Dauer der Phasen und deren Gestaltung muss durch die Lehrperson auf das Alter der Kinder und Jugendlichen abgestimmt werden. <text:span text:style-name="Strong_20_Emphasis">Richtwerte</text:span> für die Anzahl <text:span text:style-name="Strong_20_Emphasis">Konzentrationsphasen</text:span> sind <text:span text:style-name="Strong_20_Emphasis">in der Tabelle</text:span> (siehe weiter unten bei «Selbstlernzeit»: Tabelle 1) hinterlegt.</text:p>
      <text:p text:style-name="Text_20_body"><draw:frame draw:style-name="media" draw:name="0" text:anchor-type="as-char" draw:z-index="0" svg:width="15.875cm" svg:height="7.6739248775177cm"><draw:image xlink:href="Pictures/16ee23ecdccee61be32683f0e7c96d96.png" xlink:type="simple" xlink:show="embed" xlink:actuate="onLoad"/></draw:frame>
<text:line-break/>
<text:line-break/></text:p>
      <text:h text:style-name="Heading_20_3" text:outline-level="3"><text:bookmark-start text:name="__RefHeading___start_in_den_schultag_2"/><text:bookmark-start text:name="start_in_den_schultag"/>Start in den Schultag<text:bookmark-end text:name="__RefHeading___start_in_den_schultag_2"/><text:bookmark-end text:name="start_in_den_schultag"/></text:h>
      <text:p text:style-name="Text_20_body">Damit Fernunterricht gelingt, ist der <text:span text:style-name="Strong_20_Emphasis">Start</text:span> in den Schultag <text:span text:style-name="Strong_20_Emphasis">wichtig</text:span>. Die Schülerinnen und Schüler sollen wissen, was sie erwartet. Entweder beginnt die Lehrperson den Tag gemeinsam virtuell mit der Klasse oder die Schulkinder erstellen für einzelne Blöcke eine eigene Planung. Die Schülerinnen und Schüler erfahren so, wie ihr Tag strukturiert ist. 
Nach der Start-Phase  ist den Schülerinnen und Schülern und je nach Zyklus  auch den Eltern resp. Betreuungspersonen klar, wie der Tag strukturiert ist.</text:p>
      <text:list text:style-name="List_20_1" text:continue-numbering="false">
        <text:list-item>
          <text:p text:style-name="List_20_1_Content_First"> Die Schülerinnen und Schüler sollen im <text:span text:style-name="Strong_20_Emphasis">Schulalltag ankommen</text:span>. Als wichtige Aktivitäten zählen Arbeitsplatz aufräumen und vorbereiten, Materialien bereitstellen, Ablenkungen reduzieren.</text:p>
        </text:list-item>
        <text:list-item>
          <text:p text:style-name="List_20_1_Content"> <text:span text:style-name="Strong_20_Emphasis">Störungen</text:span> gilt es nach Möglichkeit zu <text:span text:style-name="Strong_20_Emphasis">vermeiden</text:span>. </text:p>
        </text:list-item>
        <text:list-item>
          <text:p text:style-name="List_20_1_Content"> Die <text:span text:style-name="Strong_20_Emphasis">Anwesenheit der Schülerinnen und Schüler</text:span> ist auch im Fernlernunterricht in einer <text:span text:style-name="Strong_20_Emphasis">geeigneten Form sicherzustellen</text:span>. Wenn ein Kind krank ist oder aus familiären Gründen an diesem Tag nicht am Fernunterricht teilnehmen kann, melden es die Erziehungsberechtigten ab, weil die Lernenden die Fernaufträge wie bei regulärem Unterricht nur bedingt oder gar nicht erfüllen können. Wenn in der Klasse mit einem virtuellen Klassenzimmer gearbeitet wird, ist  die Anwesenheit der Schülerinnen und Schüler ersichtlich.</text:p>
        </text:list-item>
        <text:list-item>
          <text:p text:style-name="List_20_1_Content"> In der <text:span text:style-name="Strong_20_Emphasis">Primarschule</text:span> könnten die Schülerinnen und Schüler der Lehrperson per Mail oder Telefon jeweils mitteilen wie sie ihre Lernphasen strukturiert haben.   </text:p>
        </text:list-item>
        <text:list-item>
          <text:p text:style-name="List_20_1_Content"> In der<text:span text:style-name="Strong_20_Emphasis"> Sekundarschule</text:span> können die Lernphasen nach einer persönlichen, schriftlich fixierten Tagesplanung der Schülerinnen und Schüler erfolgen. Diese reichen sie am Morgen bei der Lehrperson ein oder legen sie in ihrem Arbeitsbereich in einem geteilten Ordner ab.</text:p>
        </text:list-item>
        <text:list-item>
          <text:p text:style-name="List_20_1_Content"> Die <text:span text:style-name="Strong_20_Emphasis">Lehrperson verschickt allen</text:span> Schülerinnen und Schülern via Chat (Teams, Threema, Signal, E-Mail) <text:span text:style-name="Strong_20_Emphasis">eine Gutenmorgen-Nachricht, ein Lied, Bild usw</text:span>. und begrüsst damit alle. Die Lehrperson befragt mit einem Onlinetool die Schülerinnen und Schülern, wie es ihnen geht (Bsp. Teams, Mentimeter). Oder, die Klasse singt virtuell gemeinsam ein Lied. Die Lehrperson singt via Chat vor/mit.</text:p>
        </text:list-item>
        <text:list-item>
          <text:p text:style-name="List_20_1_Content_Last"> Wenn einzelne Schülerinnen, Schüler nicht reagieren, sollte die Lehrperson bei ihnen resp. deren Eltern nachfragen. </text:p>
        </text:list-item>
      </text:list>
      <text:list text:style-name="List_20_1" text:continue-numbering="false">
        <text:list-item>
          <text:p text:style-name="List_20_1_Content_First"><text:span text:style-name="Strong_20_Emphasis">Die Lehrperson verschickt</text:span> allen Schülerinnen und Schülern <text:span text:style-name="Strong_20_Emphasis">via Chat</text:span> (Teams, Threema, Signal, E-Mail) eine <text:span text:style-name="Strong_20_Emphasis">Gutenmorgen-Nachricht</text:span>, ein <text:span text:style-name="Strong_20_Emphasis">Lied, Bild</text:span> usw. und begrüsst damit alle. </text:p>
        </text:list-item>
        <text:list-item>
          <text:p text:style-name="List_20_1_Content">Die Lehrerperson nutzt ein <text:span text:style-name="Strong_20_Emphasis">Befragungstool, um herauszufinden, wie es den Schülerinnen und Schülern geht</text:span> (Bsp. Teams, Mentimeter)</text:p>
        </text:list-item>
        <text:list-item>
          <text:p text:style-name="List_20_1_Content_Last">Die Klasse singt virtuell gemeinsam ein Lied. Die Lehrperson sing via Chat vor/mit.</text:p>
        </text:list-item>
      </text:list>
      <text:h text:style-name="Heading_20_3" text:outline-level="3"><text:bookmark-start text:name="__RefHeading___arbeiten_im_virtuellen_klassenzimmer_3"/><text:bookmark-start text:name="arbeiten_im_virtuellen_klassenzimmer"/>Arbeiten im virtuellen Klassenzimmer<text:bookmark-end text:name="__RefHeading___arbeiten_im_virtuellen_klassenzimmer_3"/><text:bookmark-end text:name="arbeiten_im_virtuellen_klassenzimmer"/></text:h>
      <text:p text:style-name="Text_20_body">Die <text:span text:style-name="Strong_20_Emphasis">Zusammengehörigkeit</text:span> zur Klasse kann im Fernlernen mit Hilfe des virtuellen Klassenzimmers g<text:span text:style-name="Strong_20_Emphasis">epflegt werden</text:span>. Dazu treffen sich die Schülerinnen und Schüler mit der Lehrperson zu festgelegten Zeiten online z.B. auf der Lernplattform der Schule oder einem Chat-Tool.</text:p>
      <text:p text:style-name="Text_20_body">Die <text:span text:style-name="Strong_20_Emphasis">Schülerinnen und Schüler sind im definierten Zeitraum im virtuellen Klassenzimmer</text:span> mit der Lehrperson und den Mitschülerinnen und Mitschülern. Das virtuelle Klassenzimmer kann über verschiedene Tools (Bsp. Microsoft Teams, Moodle etc.) mit der Klasse gestaltet werden. Im virtuellen Klassenzimmer können <text:span text:style-name="Strong_20_Emphasis">gemeinsame Aktivitäten</text:span> unternommen werden wie z. B. Singen,  Spiele, Rätsel, Klassenrat etc. Es können auch Lerninputs ausgetauscht und Rituale gepflegt werden (Start in den Tag oder Tagesabschluss).  <text:line-break/>
<text:line-break/>
Aufgrund der <text:span text:style-name="Strong_20_Emphasis">Auslastung der Datennetze</text:span> und/oder der genutzten Tools für die virtuellen Klassenzimmer kann es sinnvoll sein, dass <text:span text:style-name="Strong_20_Emphasis">Gruppen von 4-5 Schülerinnen und Schüler gebildet werden</text:span> und diese gestaffelt im virtuellen Klassenzimmer arbeiten. </text:p>
      <text:list text:style-name="List_20_1" text:continue-numbering="false">
        <text:list-item>
          <text:p text:style-name="List_20_1_Content_First"> Etwas gemeinsam erleben soll hier im Vordergrund stehen. Z.B. Lehrperson erläutert ein Thema, Klasse spielt ein Spiel (Bsp. Wettbewerb auf Kahoot, ), sie singen gemeinsam ein Lied.</text:p>
        </text:list-item>
        <text:list-item>
          <text:p text:style-name="List_20_1_Content"> Damit der <text:span text:style-name="Strong_20_Emphasis">Austausch</text:span> im virtuellen Klassenzimmer <text:span text:style-name="Strong_20_Emphasis">besser gelingt</text:span>, ist es allenfalls sinnvoll, <text:span text:style-name="Strong_20_Emphasis">Regeln</text:span> zu<text:span text:style-name="Strong_20_Emphasis"> erstellen</text:span> (z.B. Mikrofon auf lautlos, keine Kamera, Fragen werden über den Chat gestellt, Ablageort für Dokumente werden geklärt).</text:p>
        </text:list-item>
        <text:list-item>
          <text:p text:style-name="List_20_1_Content"> Im virtuellen Klassenzimmer kann, falls es die Technik zulässt, auch der Klassenrat stattfinden. </text:p>
        </text:list-item>
        <text:list-item>
          <text:p text:style-name="List_20_1_Content"> Die ganze <text:span text:style-name="Strong_20_Emphasis">Klasse ist online und hört einen Input</text:span> zu einem neuen Thema (z. B. via Teams Besprechung, Skype, …).</text:p>
        </text:list-item>
        <text:list-item>
          <text:p text:style-name="List_20_1_Content_Last"> Falls der Beitritt für Schülerrinen und Schüler virtuelle Klassenzimmer nicht klappt (Bsp. Überlastung WLAN), stellt die Lehrperson sicher, dass Schülerinnen und Schüler die verpassten Informationen erhalten (z.B. in der Selbstlernphase mit Begleitung).</text:p>
        </text:list-item>
      </text:list>
      <text:list text:style-name="List_20_1" text:continue-numbering="false">
        <text:list-item>
          <text:p text:style-name="List_20_1_Content_First"> Die <text:span text:style-name="Strong_20_Emphasis">Klasse arbeitet gleichzeitig gemeinsam</text:span> auf einem Tool, wie zu Beispiel: </text:p>
          <text:list text:style-name="List_20_1">
            <text:list-item>
              <text:p text:style-name="List_20_1_Content"> Microsoft Whiteboard; gemeinsames Schreiben auf einem Whiteboard</text:p>
            </text:list-item>
            <text:list-item>
              <text:p text:style-name="List_20_1_Content"> Padlet; gemeinsame Sammlung erstellen </text:p>
            </text:list-item>
            <text:list-item>
              <text:p text:style-name="List_20_1_Content"> BookCreator online, gemeinsame Dokumentation erstellen</text:p>
            </text:list-item>
            <text:list-item>
              <text:p text:style-name="List_20_1_Content"> Mindmister; zusammen brainstormen</text:p>
            </text:list-item>
          </text:list>
        </text:list-item>
        <text:list-item>
          <text:p text:style-name="List_20_1_Content"> Die ganze Klasse ist online und <text:span text:style-name="Strong_20_Emphasis">hört einen Input</text:span> zu einem neuen Thema (Bsp. via Teams Besprechung, Skype, …)</text:p>
        </text:list-item>
        <text:list-item>
          <text:p text:style-name="List_20_1_Content"> <text:span text:style-name="Strong_20_Emphasis">Diskussion</text:span> zur Vertiefung eines Themas werden geführt (Bsp. Fachstelle Bildung und ICT des VSA ZH stellt den Schulen <text:a xlink:type="simple" xlink:href="https://wiki.edu-ict.zh.ch/mat/wiki-klassen/index" text:style-name="Internet_20_link" text:visited-style-name="Visited_20_Internet_20_Link">ein Wiki mit Forum zur Verfügung</text:a>, Microsoft Teams, Messenger, ….)</text:p>
        </text:list-item>
        <text:list-item>
          <text:p text:style-name="List_20_1_Content_Last"> <text:span text:style-name="Strong_20_Emphasis">Kleingruppen</text:span> bearbeiten gemeinsam ein Thema und stellen dies in einem Wiki dar.</text:p>
        </text:list-item>
      </text:list>
      <text:h text:style-name="Heading_20_3" text:outline-level="3"><text:bookmark-start text:name="__RefHeading___selbstlernzeit_4"/><text:bookmark-start text:name="selbstlernzeit"/>Selbstlernzeit<text:bookmark-end text:name="__RefHeading___selbstlernzeit_4"/><text:bookmark-end text:name="selbstlernzeit"/></text:h>
      <text:p text:style-name="Text_20_body">In der <text:span text:style-name="Strong_20_Emphasis">Selbstlernzeit</text:span> arbeiten die Schülerinnen und Schüler <text:span text:style-name="Strong_20_Emphasis">ihrem Alter entsprechend selbständig</text:span>. Die Einheiten werden idealerweise durch die Lehrperson so über den Tag verteilt geplant, damit die Schülerinnen und Schüler auch während dem Fernlernen die notwendige <text:span text:style-name="Strong_20_Emphasis">Abwechslung</text:span> im Tagesablauf erleben. 
<draw:frame draw:style-name="media" draw:name="1" text:anchor-type="as-char" draw:z-index="1" svg:width="15.875cm" svg:height="10.518537414966cm"><draw:image xlink:href="Pictures/8533b0755329016cc6f40ae02dadb1be.png" xlink:type="simple" xlink:show="embed" xlink:actuate="onLoad"/></draw:frame>
Krieg, M. &amp; Weber, K. (2020). Handreichung Fernunterricht. Direktion für Bildung und Kultur. Kanton Zug. 
<text:line-break/>
<text:line-break/></text:p>
      <text:h text:style-name="Heading_20_4" text:outline-level="4"><text:bookmark-start text:name="__RefHeading___es_werden_zwei_typen_von_selbstlernzeiten_unterschieden_5"/><text:bookmark-start text:name="es_werden_zwei_typen_von_selbstlernzeiten_unterschieden"/>Es werden zwei Typen von Selbstlernzeiten unterschieden:<text:bookmark-end text:name="__RefHeading___es_werden_zwei_typen_von_selbstlernzeiten_unterschieden_5"/><text:bookmark-end text:name="es_werden_zwei_typen_von_selbstlernzeiten_unterschieden"/></text:h>
      <text:list text:style-name="List_20_1" text:continue-numbering="false">
        <text:list-item>
          <text:p text:style-name="List_20_1_Content_First"> Selbstlernzeit online/offline <text:span text:style-name="Strong_20_Emphasis">OHNE</text:span> Begleitung durch die LP</text:p>
        </text:list-item>
        <text:list-item>
          <text:p text:style-name="List_20_1_Content_Last"> Selbstlernzeit online <text:span text:style-name="Strong_20_Emphasis">MIT</text:span> Lernbegleitung durch die LP</text:p>
        </text:list-item>
      </text:list>
      <text:p text:style-name="Text_20_body"><draw:frame draw:style-name="media" draw:name="2" text:anchor-type="as-char" draw:z-index="2" svg:width="15.875cm" svg:height="3.8969638242894cm"><draw:image xlink:href="Pictures/790d182079bfe55e319db6b8a1bc3990.png" xlink:type="simple" xlink:show="embed" xlink:actuate="onLoad"/></draw:frame></text:p>
      <text:p text:style-name="Text_20_body">Für die Selbstlernzeit wichtig zu klären sind:</text:p>
      <text:list text:style-name="List_20_1" text:continue-numbering="false">
        <text:list-item>
          <text:p text:style-name="List_20_1_Content_First"> <text:span text:style-name="Strong_20_Emphasis">Erreichbarkeit von Schülerinnen und Schüler</text:span> </text:p>
        </text:list-item>
        <text:list-item>
          <text:p text:style-name="List_20_1_Content"> <text:span text:style-name="Strong_20_Emphasis">Verwendetes Kommunikationsmittel</text:span> (Telefon, Online-Tool wie Teams, Skype, Messenger etc.) </text:p>
        </text:list-item>
        <text:list-item>
          <text:p text:style-name="List_20_1_Content_Last"> <text:span text:style-name="Strong_20_Emphasis">Ablageort und -systematik von Unterlagen</text:span> (persönliche Unterlagen, mit der Lehrpreson geteilte Unterlagen, mit der Klasse geteilte Unterlagen)</text:p>
        </text:list-item>
      </text:list>
      <text:h text:style-name="Heading_20_3" text:outline-level="3"><text:bookmark-start text:name="__RefHeading___selbstlernzeit_mit_begleitung_durch_die_lehrperson_6"/><text:bookmark-start text:name="selbstlernzeit_mit_begleitung_durch_die_lehrperson"/>Selbstlernzeit MIT Begleitung durch die Lehrperson<text:bookmark-end text:name="__RefHeading___selbstlernzeit_mit_begleitung_durch_die_lehrperson_6"/><text:bookmark-end text:name="selbstlernzeit_mit_begleitung_durch_die_lehrperson"/></text:h>
      <text:p text:style-name="Text_20_body">Die Lehrperson sucht <text:span text:style-name="Strong_20_Emphasis">regelmässig den persönlichen Kontakt zu den einzelnen Schülerinnen und Schülern</text:span> und <text:span text:style-name="Strong_20_Emphasis">unterstützt sie im Selbstlernen</text:span>. Neben den schulischen Aspekten bespricht die Lehrperson auch die <text:span text:style-name="Strong_20_Emphasis">persönliche Befindlichkeit</text:span> der Kinder resp. Jugendlichen in der Phase des Fernlernens.</text:p>
      <text:p text:style-name="Text_20_body">Wichtig für die Selbstlernzeit mit Lernbegleitung ist eine <text:span text:style-name="Strong_20_Emphasis">gute Planung</text:span>, damit die individuelle Zeit von den Schülerinnen und Schülern mit der Lehrperson gut genutzt werden kann. Sowohl die Lehrperson als auch die Schülerin, der <text:span text:style-name="Strong_20_Emphasis">Schüler bereiten sich auf das Gespräch vor</text:span>. Die Lehrperson gibt den Schülerinnen und Schülern dazu die<text:span text:style-name="Strong_20_Emphasis"> Leitfragen</text:span> vor. Bei jüngeren Schülerinnen und Schülern entfällt unter Umständen diese Vorbereitungsphase.</text:p>
      <text:p text:style-name="Text_20_body">Die Schülerinnen und Schüler erhalten im Rahmen der Lernbegleitung die Gelegenheit, der <text:span text:style-name="Strong_20_Emphasis">Lehrperson Fragen zu stellen und individuelle Inputs</text:span> zu den Selbstlernphasen zu erhalten. 
Um <text:span text:style-name="Strong_20_Emphasis">Wartezeiten</text:span> zu <text:span text:style-name="Strong_20_Emphasis">vermeiden</text:span>, erstellt die Lehrperson einen Zeitplan für die Besprechung mit den einzelnen Schülerinnen und Schülern.  Bei kleineren Kindern ist es sinnvoll, wenn eine erwachsene Begleitperson oder allenfalls ein älteres Geschwister beim virtuellen Austausch anwesend ist.
<text:line-break/>
<text:line-break/>
<text:span text:style-name="Strong_20_Emphasis">Virtuell geteilte Arbeitspläne, Tagebücher, ePortfolios etc. helfen</text:span> der Lehrperson für die Besprechung mit den Schülerinnen und Schülern. Im einfachsten Fall fotografieren die Schülerinnen und Schüler ihren Arbeitsplan und schicken ihn per Mail oder Nachrichten-Tool (z.B. Signal) an die Lehrperson. In OneNote können Tagebücher geteilt werden. Arbeitspläne können in der eWolke oder in einem geteilten Ordner auf OneDrive der Lehrperson zur Verfügung gestellt werden.<text:line-break/>
<text:line-break/>
Für die <text:span text:style-name="Strong_20_Emphasis">mündliche Lernbegleitung</text:span> eignen sich <text:span text:style-name="Strong_20_Emphasis">Telefon, Skype oder Video-Konferenz</text:span> mit Microsoft Teams. Es ist sicher motivierend, wenn sich die Lehrperson und die Kind und Jugendlichen für den Austausch via Videoschaltung sehen können. Es dabei die Auslastung des Netzes zu beachten.</text:p>
      <text:h text:style-name="Heading_20_4" text:outline-level="4"><text:bookmark-start text:name="__RefHeading___aspekte_7"/><text:bookmark-start text:name="aspekte"/>Aspekte<text:bookmark-end text:name="__RefHeading___aspekte_7"/><text:bookmark-end text:name="aspekte"/></text:h>
      <text:p text:style-name="Text_20_body">
Die <text:span text:style-name="Strong_20_Emphasis">direkte Kommunikation</text:span> zwischen <text:span text:style-name="Strong_20_Emphasis">SuS und LP</text:span> ist beim Fernlernen <text:span text:style-name="Strong_20_Emphasis">wichtig</text:span>. Je <text:span text:style-name="Strong_20_Emphasis">älter die SuS</text:span> sind, desto eher kann von einer <text:span text:style-name="Strong_20_Emphasis">mündlichen</text:span> Kommunikation (Telefon oder Videokonferenz) <text:span text:style-name="Strong_20_Emphasis">auch</text:span> zu einem <text:span text:style-name="Strong_20_Emphasis">schriftlichen Austausch</text:span> übergegangen werden. <text:line-break/>
<text:line-break/>
Wichtig für die Selbstlernzeit mit Lernbegleitung ist eine <text:span text:style-name="Strong_20_Emphasis">gute Planung</text:span>, damit die <text:span text:style-name="Strong_20_Emphasis">individuelle Zeit von SuS mit der LP</text:span> gut genutzt werden kann. Sowohl <text:span text:style-name="Strong_20_Emphasis">LP als auch SuS bereiten</text:span> sich auf das Gespräch vor. Die LP gibt den SuS dazu die <text:span text:style-name="Strong_20_Emphasis">Leitfragen</text:span> vor. Bei jüngeren SuS entfällt wahrscheinlich diese Vorbereitungsphase.</text:p>
      <text:list text:style-name="List_20_1" text:continue-numbering="false">
        <text:list-item>
          <text:p text:style-name="List_20_1_Content_First"> <text:span text:style-name="Strong_20_Emphasis">Vorbereitung des Gesprächs</text:span> mit der <text:span text:style-name="Strong_20_Emphasis">Lehrperson</text:span> durch die <text:span text:style-name="Strong_20_Emphasis">Schülerinnen und Schüler</text:span>. (offline), die Lehrperson erstellt dazu <text:span text:style-name="Strong_20_Emphasis">Leitfragen</text:span>. </text:p>
        </text:list-item>
        <text:list-item>
          <text:p text:style-name="List_20_1_Content"> <text:span text:style-name="Strong_20_Emphasis">Austausch</text:span> mit der Lehrperson gemäss Plan (<text:span text:style-name="Strong_20_Emphasis">synchron, Telefon oder online</text:span>)</text:p>
          <text:list text:style-name="List_20_1">
            <text:list-item>
              <text:p text:style-name="List_20_1_Content"> <text:span text:style-name="Strong_20_Emphasis">Befindlichkeit des Kindes</text:span> (Bsp. mit Hilfe einer Skala von 1 bis 10, Smily etc.)</text:p>
            </text:list-item>
            <text:list-item>
              <text:p text:style-name="List_20_1_Content"> Gemeinsam mit der Schülerin, dem Schüler herausfinden, wie der <text:span text:style-name="Strong_20_Emphasis">Stand</text:span> ist und wo noch <text:span text:style-name="Strong_20_Emphasis">Fragen</text:span> bestehen (Arbeitspläne durchgehen)</text:p>
            </text:list-item>
            <text:list-item>
              <text:p text:style-name="List_20_1_Content"> Konkrete <text:span text:style-name="Strong_20_Emphasis">Kompetenzerwerbungen festellen</text:span> und die passenden nächsten Schritte festhalten</text:p>
            </text:list-item>
            <text:list-item>
              <text:p text:style-name="List_20_1_Content"> Mit den Lernenden die <text:span text:style-name="Strong_20_Emphasis">nächsten Schritte besprechen/vereinbaren</text:span> (auf dem Arbeitsplan festhalten)</text:p>
            </text:list-item>
            <text:list-item>
              <text:p text:style-name="List_20_1_Content"> <text:span text:style-name="Strong_20_Emphasis">Freie Tätigkeit besprechen</text:span>: Ideen, Fortschritt, mögliche weitere Projekte</text:p>
            </text:list-item>
            <text:list-item>
              <text:p text:style-name="List_20_1_Content_Last"> <text:span text:style-name="Strong_20_Emphasis">Verabschiedung</text:span></text:p>
            </text:list-item>
          </text:list>
        </text:list-item>
      </text:list>
      <text:h text:style-name="Heading_20_3" text:outline-level="3"><text:bookmark-start text:name="__RefHeading___selbstlernzeit_ohne_begleitung_durch_die_lehrperson_8"/><text:bookmark-start text:name="selbstlernzeit_ohne_begleitung_durch_die_lehrperson"/>Selbstlernzeit OHNE Begleitung durch die Lehrperson<text:bookmark-end text:name="__RefHeading___selbstlernzeit_ohne_begleitung_durch_die_lehrperson_8"/><text:bookmark-end text:name="selbstlernzeit_ohne_begleitung_durch_die_lehrperson"/></text:h>
      <text:p text:style-name="Text_20_body">Einen grossen Teil des Tages <text:span text:style-name="Strong_20_Emphasis">arbeiten</text:span> die Schülerinnen und Schüler <text:span text:style-name="Strong_20_Emphasis">selbständig an den gestellten Aufgaben</text:span>. Die <text:span text:style-name="Strong_20_Emphasis">Planung</text:span> zum Start des Tages durch die Schülerinnen und Schüler hilft die <text:span text:style-name="Strong_20_Emphasis">Aufgaben gut zu verteilen</text:span> und schafft Verbindlichkeit.</text:p>
      <text:p text:style-name="Text_20_body">Schülerinnen und Schüler arbeiten an den <text:span text:style-name="Strong_20_Emphasis">Aufträgen</text:span>, welche sie <text:span text:style-name="Strong_20_Emphasis">von den Lehrpersonen</text:span> erhalten haben <text:span text:style-name="Strong_20_Emphasis">oder sich allenfalls selbst gestellt haben</text:span>. Je nach Abmachung mit der Lehrperson erstellen die Schülerinnen und Schüler die <text:span text:style-name="Strong_20_Emphasis">Planung selber und besprechen diese</text:span> in der Selbstlernzeit mit Begleitung <text:span text:style-name="Strong_20_Emphasis">mit der Lehrperson</text:span>. Die Selbstlernzeiten für eigenverantwortliches Lernen richten sich altersgemäss nach den <text:span text:style-name="Strong_20_Emphasis">Richtwerten</text:span> wie sie bei Selbstlernzeit Tabelle 1 aufgeführt sind.</text:p>
      <text:list text:style-name="List_20_1" text:continue-numbering="false">
        <text:list-item>
          <text:p text:style-name="List_20_1_Content_First"> Die Lehrperson stellt den Schülerinnen und Schülern <text:span text:style-name="Strong_20_Emphasis">Aufgaben per Post</text:span> (inkl. frankierten Rückantwortcouvert), <text:span text:style-name="Strong_20_Emphasis">Mail oder Lernplattform</text:span> zu. Dazu erstellt sie einen <text:span text:style-name="Strong_20_Emphasis">Wochenplan</text:span>, den die Schülerinnen und Schüler bearbeiten. Bearbeitete Aufgaben stellen die Schülerinnen und Schüler der Lehrperson per Post oder via Mail/Lernplattform zu. Die <text:span text:style-name="Strong_20_Emphasis">Rückmeldung der Lehrperson </text:span> <text:span text:style-name="Strong_20_Emphasis">erfolgt während der Selbstlernphase mit Lernbegleitung</text:span>.</text:p>
        </text:list-item>
        <text:list-item>
          <text:p text:style-name="List_20_1_Content"> Während der Selbstlernphase können auch <text:span text:style-name="Strong_20_Emphasis">Aufgaben in Kleingruppen virtuell</text:span> gelöst werden. Dazu nutzen die Kleingruppen Chat-Tools zur Diskussion, geteilte Dokumente z.B. eduPad oder arbeiten auf der Lernplattform der Schule. Die Arbeit koordiniert die Kleingruppen selber via Chat, Kurznachricht oder Telefon.</text:p>
        </text:list-item>
        <text:list-item>
          <text:p text:style-name="List_20_1_Content_Last"> Eine <text:span text:style-name="Strong_20_Emphasis">Reflexion über die Selbstlernzeit</text:span> kann für die Phase der Selbstlernzeit mit Lernbegleitung genutzt werden. Die Lehrperson kann den Lernenden einen <text:span text:style-name="Strong_20_Emphasis">Raster</text:span> mit stufengerechten Reflexionsfragen zur Verfügung stellen (von Emojis bis ausführlichen Tagebucheinträgen).</text:p>
        </text:list-item>
      </text:list>
      <text:h text:style-name="Heading_20_4" text:outline-level="4"><text:bookmark-start text:name="__RefHeading___angebot_der_fachstelle_bildung_und_ict_9"/><text:bookmark-start text:name="angebot_der_fachstelle_bildung_und_ict"/>Angebot der Fachstelle Bildung und ICT:<text:bookmark-end text:name="__RefHeading___angebot_der_fachstelle_bildung_und_ict_9"/><text:bookmark-end text:name="angebot_der_fachstelle_bildung_und_ict"/></text:h>
      <text:p text:style-name="Text_20_body">
Sie stellt <text:span text:style-name="Strong_20_Emphasis">den Schulen einen</text:span> <text:a xlink:type="simple" xlink:href="https://wiki.edu-ict.ch/mat/wiki-klassen/index" text:style-name="Internet_20_link" text:visited-style-name="Visited_20_Internet_20_Link">Wiki-Raum zur Verfügung</text:a>. Dort können Lehrpersonen <text:span text:style-name="Strong_20_Emphasis">Materialien</text:span> ablegen und diesen ihren Schülerinnen und Schülern zur Verfügung stellen. Dazu besteht die Möglichkeit <text:span text:style-name="Strong_20_Emphasis">Aufträge zu hinterlegen</text:span> und in einem <text:span text:style-name="Strong_20_Emphasis">Forum</text:span> können Lernende <text:span text:style-name="Strong_20_Emphasis">Fragen</text:span> dazu stellen.<text:line-break/>
<text:line-break/></text:p>
      <text:list text:style-name="List_20_1" text:continue-numbering="false">
        <text:list-item>
          <text:p text:style-name="LastListParagraph_List_20_1_Content_First"> Die <text:span text:style-name="Strong_20_Emphasis">Lernenden erstellen</text:span> für die Selbstlernphase selbst einen <text:span text:style-name="Strong_20_Emphasis">Arbeitsplan</text:span>, den sie in der Lernbegleitung mit der Lehrperson besprechen (Zyklus 3). Ablagemöglichkeiten bieten dazu OneNote, welches mit der Lehrperson geteilt wird.</text:p>
        </text:list-item>
      </text:list>
      <text:h text:style-name="Heading_20_3" text:outline-level="3"><text:bookmark-start text:name="__RefHeading___freie_taetigkeit_10"/><text:bookmark-start text:name="freie_taetigkeit"/>Freie Tätigkeit<text:bookmark-end text:name="__RefHeading___freie_taetigkeit_10"/><text:bookmark-end text:name="freie_taetigkeit"/></text:h>
      <text:p text:style-name="Text_20_body">Das Fernlernen<text:span text:style-name="Strong_20_Emphasis"> bietet die Chance</text:span>, einen Teil der Schulzeit durch eine <text:span text:style-name="Strong_20_Emphasis">selbst gewählte Tätigkeit</text:span> zu verbringen. Die Schülerinnen und Schüler vereinbaren ihre Freie Tätigkeit mit der Lehrperson in der Selbstlernzeit mit Lernbegleitung.
<text:line-break/></text:p>
      <text:p text:style-name="Text_20_body">Die Schülerin, der Schüler <text:span text:style-name="Strong_20_Emphasis">vereinbart</text:span> mit der Lehrperson <text:span text:style-name="Strong_20_Emphasis">welchen Freien Tätigkeiten sie bzw. er nachkommen will</text:span>. Dies kann losgelöst von schulischen Themen sein. Es kann das Üben eines Musikinstruments, freies Spiel, Zeichnen, Basteln, Lesen, Stricken, Jonglieren lernen, dem Nachgehen eines persönlichen Projektes (Sketchnotes mit Tutorial oder 10-Fingersyste lernen) etc. sein.	</text:p>
      <text:list text:style-name="List_20_1" text:continue-numbering="false">
        <text:list-item>
          <text:p text:style-name="List_20_1_Content_First"> Schülerinnen und Schüler <text:span text:style-name="Strong_20_Emphasis">erstellen Fotos</text:span> von <text:span text:style-name="Strong_20_Emphasis">ihrer Freien Tätigkeit</text:span> und stellen diese via Chat oder Lernplattform den <text:span text:style-name="Strong_20_Emphasis">Mit-Schülern zur Verfügung</text:span>.</text:p>
        </text:list-item>
        <text:list-item>
          <text:p text:style-name="List_20_1_Content"> <text:span text:style-name="Strong_20_Emphasis">Schülerinnen und Schüler dokumentieren</text:span> ihre „Freie Tätigkeit“ mit einer <text:span text:style-name="Strong_20_Emphasis">selbst gewählten Form</text:span> und setzen sich dazu selbstgesetzte Ziele. Sie erstellen zum Beispiel ein Video, eine Fotodokumentation, schreiben ein Tagebuch etc.</text:p>
        </text:list-item>
        <text:list-item>
          <text:p text:style-name="List_20_1_Content"> Die <text:span text:style-name="Strong_20_Emphasis">Lehrperson stellt</text:span> den Lernenden eine <text:span text:style-name="Strong_20_Emphasis">Auswahl an Angeboten</text:span> für die „Freie Tätigkeit“ via Post/Chat/Lernmanagementsystem zur Verfügung. Die Lernenden wählen ein Angebot aus. <text:span text:style-name="Strong_20_Emphasis">Ihre Schritte dokumentieren</text:span> sie in einer selbstgewählten oder in der durch die Lehrperson vorgegebene Form.</text:p>
        </text:list-item>
        <text:list-item>
          <text:p text:style-name="List_20_1_Content_Last"> <text:span text:style-name="Strong_20_Emphasis">Ideen für „Freie Tätigkeit“</text:span>: Gestaltung Osterfenster, Ostereierfärben, Kuchen backen, mit Verpackungsmaterial etwas bauen, Erlenen von Tastaturschreiben, verschiedenen Schriften (Kalligraphie), Sketchnotes, Origami falten, Kochen (Rezept suchen, Einkaufsliste, Kochen, Tisch decken), etwas neues Lernen (Jonglieren, Zaubertrick) etc.</text:p>
        </text:list-item>
      </text:list>
      <text:h text:style-name="Heading_20_3" text:outline-level="3"><text:bookmark-start text:name="__RefHeading___pausen_11"/><text:bookmark-start text:name="pausen"/>Pausen<text:bookmark-end text:name="__RefHeading___pausen_11"/><text:bookmark-end text:name="pausen"/></text:h>
      <text:p text:style-name="Text_20_body">Fernlernen ist anstrengend. Die SuS brauchen unbedingt <text:span text:style-name="Strong_20_Emphasis">abwechslungsreiche Pausen</text:span> und sollen sich weg vom Arbeitsplatz erholen und <text:span text:style-name="Strong_20_Emphasis">neue Energie tanken</text:span>.</text:p>
      <text:p text:style-name="Text_20_body"><text:span text:style-name="Strong_20_Emphasis">Pausen</text:span> für Znüni aber auch für Bewegung und etwas frische Luft sind <text:span text:style-name="Strong_20_Emphasis">mehrmals täglich einzuplanen</text:span>.
In der Pause soll der <text:span text:style-name="Strong_20_Emphasis">Arbeitsraum</text:span> kräftig <text:span text:style-name="Strong_20_Emphasis">durchlüftet werde</text:span>n, damit genügend Sauerstoff für die nächste Arbeitsphase vorhanden ist.</text:p>
      <text:p text:style-name="Horizontal_20_Line"/>
      <text:h text:style-name="Heading_20_4" text:outline-level="4"><text:bookmark-start text:name="__RefHeading___ideen_zur_pausengestaltung_12"/><text:bookmark-start text:name="ideen_zur_pausengestaltung"/>Ideen zur Pausengestaltung<text:bookmark-end text:name="__RefHeading___ideen_zur_pausengestaltung_12"/><text:bookmark-end text:name="ideen_zur_pausengestaltung"/></text:h>
      <text:list text:style-name="List_20_1" text:continue-numbering="false">
        <text:list-item>
          <text:p text:style-name="List_20_1_Content_First"> Znüni essen</text:p>
        </text:list-item>
        <text:list-item>
          <text:p text:style-name="List_20_1_Content"> Singen/Musik hören</text:p>
        </text:list-item>
        <text:list-item>
          <text:p text:style-name="List_20_1_Content"> An die frische Luft gehen</text:p>
        </text:list-item>
        <text:list-item>
          <text:p text:style-name="List_20_1_Content"> Bewegung:</text:p>
          <text:list text:style-name="List_20_1">
            <text:list-item>
              <text:p text:style-name="List_20_1_Content"> Jonglieren</text:p>
            </text:list-item>
            <text:list-item>
              <text:p text:style-name="List_20_1_Content"> Balancieren</text:p>
            </text:list-item>
            <text:list-item>
              <text:p text:style-name="List_20_1_Content"> Seilspringen</text:p>
            </text:list-item>
            <text:list-item>
              <text:p text:style-name="List_20_1_Content"> Gummitwist (zwischen zwei Stühlen)</text:p>
            </text:list-item>
            <text:list-item>
              <text:p text:style-name="List_20_1_Content"> Liegestützen</text:p>
            </text:list-item>
            <text:list-item>
              <text:p text:style-name="List_20_1_Content_Last"> …</text:p>
            </text:list-item>
          </text:list>
        </text:list-item>
      </text:list>
      <text:h text:style-name="Heading_20_3" text:outline-level="3"><text:bookmark-start text:name="__RefHeading___abschluss_des_schultages_13"/><text:bookmark-start text:name="abschluss_des_schultages"/>Abschluss des Schultages<text:bookmark-end text:name="__RefHeading___abschluss_des_schultages_13"/><text:bookmark-end text:name="abschluss_des_schultages"/></text:h>
      <text:p text:style-name="Text_20_body">Mit einem <text:span text:style-name="Strong_20_Emphasis">gemeinsamen Ritual</text:span> z.B. im virtuellen Klassenzimmer wird der <text:span text:style-name="Strong_20_Emphasis">Abschlus</text:span>s des <text:span text:style-name="Strong_20_Emphasis">offiziellen</text:span> <text:span text:style-name="Strong_20_Emphasis">Schultages</text:span> gesetzt. Vereinbarte Freie Tätigkeit kann anschliessend noch stattfinden.</text:p>
      <text:p text:style-name="Text_20_body">Mit dem <text:span text:style-name="Strong_20_Emphasis">Abschluss des Schultages endet</text:span> die Phase der «<text:span text:style-name="Strong_20_Emphasis">Anwesenheitspflicht</text:span>». Der Rahmen kann ähnlich gesetzt werden wie beim Start in den Tag, z.B. durch eine Nachricht via Signal/Threema oder dem Verabschieden im virtuellen Klassenzimmer. 
Die SuS verbringen beim Fernunterricht viel Zeit mit Selbstlernen. Falls <text:span text:style-name="Strong_20_Emphasis">Hausaufgaben</text:span> gegeben werden, sind diese abgestimmt auf die Arbeitsformen des Tages zu erteilen, damit die Anzahl Konzentrationsphasen gemäss Tabelle nicht überschritten werden. Hausaufgaben könnten auch die Ausübung der «Freien Tätigkeit»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5::18:53</meta:creation-date>
    <dc:creator>Generated</dc:creator>
    <dc:date>2026-08-16T05::18:53</dc:date>
    <dc:language>en-US</dc:language>
    <meta:editing-cycles>1</meta:editing-cycles>
    <meta:editing-duration>PT0S</meta:editing-duration>
    <dc:title>mat:fernunterricht:tag:morgen</dc:title>
  </office:meta>
</office:document-meta>
</file>