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76c111ebbd7d5af9d2f26b7c305c5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fernunterricht:woche"/><text:bookmark-start text:name="__RefHeading___modellhafte_planung_fuer_eine_woche_ab_der_5._klasse_1"/><text:bookmark-start text:name="modellhafte_planung_fuer_eine_woche_ab_der_5._klasse"/>Modellhafte Planung für eine Woche ab der 5. Klasse<text:bookmark-end text:name="__RefHeading___modellhafte_planung_fuer_eine_woche_ab_der_5._klasse_1"/><text:bookmark-end text:name="modellhafte_planung_fuer_eine_woche_ab_der_5._klasse"/></text:h>
      <text:p text:style-name="Text_20_body">Im Fernunterricht sollen sowohl der Tag als auch die Woche Abwechslung bieten. Neben der flexiblen freier gestaltbaren Selbstlernzeit muss die synchrone Kommunikation fest und verbindlich geplant und kommuniziert werden. 
Der Wochenplan im Accordion «Übersicht Wochengrafik» enthält einen Vorschlag, welcher ab ca. der 5. Klasse (7. Klasse EDK) und für den 3. Zyklus gedacht ist. Die Lehrperson passt diesen Vorschlag nach ihren Wünschen und den Gegebenheiten an. 
<text:line-break/>
<text:line-break/></text:p>
      <text:list text:style-name="List_20_1" text:continue-numbering="false">
        <text:list-item>
          <text:p text:style-name="List_20_1_Content_First"> <text:span text:style-name="Strong_20_Emphasis">Abwechslung schaffen</text:span>: neue Themen einführen und Vertiefen - online und offline arbeiten - Vorgegebene Aufgaben und selbstgewählte - alleine und in virtuellen Gruppen.</text:p>
        </text:list-item>
        <text:list-item>
          <text:p text:style-name="List_20_1_Content"> Die <text:span text:style-name="Strong_20_Emphasis">Anzahl Selbstlernzeiten</text:span> MIT und OHNE Lernbegleitung sind auf Empfehlungen bezüglich <text:span text:style-name="Strong_20_Emphasis">Konzentrationsphasen abgestimmt</text:span>. Diese Blöcke (im Bsp. 5 &amp; 6. Klasse) werden ergänzt durch den Start und den Schluss des Tages, die «Freie Tätigkeit» sowie die Präsenz im virtuellen Klassenzimmer. Diese verschiedenen <text:span text:style-name="Strong_20_Emphasis">Blöcke</text:span> sind so zu <text:span text:style-name="Strong_20_Emphasis">kombinieren</text:span>, dass eine grösstmögliche Abwechslung stattfindet.</text:p>
        </text:list-item>
        <text:list-item>
          <text:p text:style-name="List_20_1_Content"> Die <text:span text:style-name="Strong_20_Emphasis">Herausforderung</text:span> in der Fernlernzeit besteht sicher darin, dass der <text:span text:style-name="Strong_20_Emphasis">handlungsorientierte Unterricht</text:span> schwieriger zu gestalten ist wie im Schulzimmer. Wenn immer die Möglichkeit besteht in der Selbstlernphase <text:span text:style-name="Strong_20_Emphasis">Aufgaben</text:span> zu stellen, die einfach <text:span text:style-name="Strong_20_Emphasis">praktisch zu Hause durchgeführt werden können</text:span>, schafft dies Abwechslung.</text:p>
        </text:list-item>
        <text:list-item>
          <text:p text:style-name="List_20_1_Content">  Die <text:span text:style-name="Strong_20_Emphasis">Unterlagen für die Schülerinnen und Schüler</text:span> für die neue Woche sind <text:span text:style-name="Strong_20_Emphasis">bis spätestens Montagmorgen</text:span> zu verschicken bzw. <text:span text:style-name="Strong_20_Emphasis">bereitzustellen</text:span>. </text:p>
        </text:list-item>
        <text:list-item>
          <text:p text:style-name="List_20_1_Content_Last"> Eine möglichen Verteilung der Aufgaben über die Woche (Musterverteilung) hilft den Schülerinnen und Schüler, eine <text:span text:style-name="Strong_20_Emphasis">sinnvolle Rhythmisierung</text:span> zu haben. Die Lehrperson achtet bei dieser Musterverteilung auf <text:span text:style-name="Strong_20_Emphasis">eine gute Abwechslung von</text:span> <text:span text:style-name="Strong_20_Emphasis">offline und online Phasen</text:span>. Die Lehrperson setzt der Klasse den <text:span text:style-name="Strong_20_Emphasis">Gestaltungsspielraum</text:span> <text:span text:style-name="Strong_20_Emphasis">bei der Verteilung und Bearbeitung der Aufgaben</text:span>.</text:p>
        </text:list-item>
      </text:list>
      <text:p text:style-name="Text_20_body"><draw:frame draw:style-name="media" draw:name="0" text:anchor-type="as-char" draw:z-index="0" svg:width="15.875cm" svg:height="20.531830495356cm"><draw:image xlink:href="Pictures/476c111ebbd7d5af9d2f26b7c305c5fc.png" xlink:type="simple" xlink:show="embed" xlink:actuate="onLoad"/></draw:frame>
<text:line-break/>
<text:line-break/>
Hier kann die <text:a xlink:type="simple" xlink:href="https://wiki.edu-ict.ch/mat/fernunterricht/wochenplan_im_fernlernen-22.pdf" text:style-name="Internet_20_link" text:visited-style-name="Visited_20_Internet_20_Link">Tabelle als PDF-Dokument</text:a> gelad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0::14:01</meta:creation-date>
    <dc:creator>Generated</dc:creator>
    <dc:date>2026-08-16T10::14:01</dc:date>
    <dc:language>en-US</dc:language>
    <meta:editing-cycles>1</meta:editing-cycles>
    <meta:editing-duration>PT0S</meta:editing-duration>
    <dc:title>mat:fernunterricht:woche</dc:title>
  </office:meta>
</office:document-meta>
</file>