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plattformen"/><text:bookmark-start text:name="__RefHeading___plattformen_mit_unterrichtsmaterialien_1"/><text:bookmark-start text:name="plattformen_mit_unterrichtsmaterialien"/>Plattformen mit Unterrichtsmaterialien<text:bookmark-end text:name="__RefHeading___plattformen_mit_unterrichtsmaterialien_1"/><text:bookmark-end text:name="plattformen_mit_unterrichtsmaterialien"/></text:h>
      <text:h text:style-name="Heading_20_1" text:outline-level="1"><text:bookmark-start text:name="__RefHeading___youtube_kids_2"/><text:bookmark-start text:name="youtube_kids"/>Youtube Kids<text:bookmark-end text:name="__RefHeading___youtube_kids_2"/><text:bookmark-end text:name="youtube_kids"/></text:h>
      <text:p text:style-name="Text_20_body">Mit <text:a xlink:type="simple" xlink:href="https://www.youtube.com/kids/" text:style-name="Internet_20_link" text:visited-style-name="Visited_20_Internet_20_Link">YouTube Kids</text:a> können Kinder in einer sichereren Umgebung eigenständig eine Vielzahl von Videos entdecken. Dafür gibt es sowohl für das iPad (iOS) wie auch für das Betriebssystem Android eine App. Er kann auch mit dem Browser genutzt werden. Der Kanal bietet sowohl eine Hilfestellung für Eltern wie auch familienfreundliche Videos. Die Datenschutzinformationen sind verständlich, eine Anmeldung bei Google ist nicht nötig. Die Schule oder die Eltern müssen den Kanal einrichten, für Kinder ist es zu schwierig.</text:p>
      <text:h text:style-name="Heading_20_1" text:outline-level="1"><text:bookmark-start text:name="__RefHeading___youtube_3"/><text:bookmark-start text:name="youtube"/>Youtube<text:bookmark-end text:name="__RefHeading___youtube_3"/><text:bookmark-end text:name="youtube"/></text:h>
      <text:p text:style-name="Text_20_body">YouTube ist laut James-Studie 2014 die beliebteste Website der Jugendlichen. Die Lehrpersonen sollten Schülerinnen und Schüler zum kompetenten Umgang mit Videoplattformen anleiten, also Kompetenzen aufbauen zur Reflexion, zum Bewerten, Einordnen und Verifizieren von Videobeiträgen, aber auch zur Nutzung der Möglichkeiten. YouTube ist  der  grösste  offen  zugängliche  Fundus  an  Videos. Lehrperson  und  Lernende können und sollen Videos aus dieser gewaltigen Sammlung für ihren Wissenserwerb nutzen.<text:line-break/>
Mit dem «<text:a xlink:type="simple" xlink:href="https://www.bravebrowsers.com" text:style-name="Internet_20_link" text:visited-style-name="Visited_20_Internet_20_Link">Brave Browser</text:a>» kann YouTube ohne Werbung genutzt werden.</text:p>
      <text:h text:style-name="Heading_20_1" text:outline-level="1"><text:bookmark-start text:name="__RefHeading___lerntutor_4"/><text:bookmark-start text:name="lerntutor"/>Lerntutor<text:bookmark-end text:name="__RefHeading___lerntutor_4"/><text:bookmark-end text:name="lerntutor"/></text:h>
      <text:p text:style-name="Text_20_body">Micha Demsar - Primarlehrer in der Stadt Zürich - hat einen eigenen <text:a xlink:type="simple" xlink:href="https://www.youtube.com/c/Lerntutor" text:style-name="Internet_20_link" text:visited-style-name="Visited_20_Internet_20_Link">YouTube-Channel</text:a> mit einer umfangreichen Sammlung von Lernvideos für die Primarschulen. Auf diesem Kanal werden sämtliche Kompetenzen und Themen des Lehrplans 21 in der Mathematik und Geometrie mit Beispielaufgaben erklärt.</text:p>
      <text:h text:style-name="Heading_20_1" text:outline-level="1"><text:bookmark-start text:name="__RefHeading___learningapps_5"/><text:bookmark-start text:name="learningapps"/>LearningApps<text:bookmark-end text:name="__RefHeading___learningapps_5"/><text:bookmark-end text:name="learningapps"/></text:h>
      <text:p text:style-name="Text_20_body">Zu allen Fachbereichen der Volksschule haben Lehrpersonen LearningApps erstellt, welche genutzt werden können. Die Inhalte müssen selber überprüft werden (Niveau und Korrektheit). <text:a xlink:type="simple" xlink:href="https://learningapps.org/" text:style-name="Internet_20_link" text:visited-style-name="Visited_20_Internet_20_Link">Learningapps</text:a>. Oft sind es interaktive Übungen. </text:p>
      <text:h text:style-name="Heading_20_1" text:outline-level="1"><text:bookmark-start text:name="__RefHeading___schularena_6"/><text:bookmark-start text:name="schularena"/>schularena<text:bookmark-end text:name="__RefHeading___schularena_6"/><text:bookmark-end text:name="schularena"/></text:h>
      <text:p text:style-name="Text_20_body">Auf der Plattform <text:a xlink:type="simple" xlink:href="http://www.schularena.com/home" text:style-name="Internet_20_link" text:visited-style-name="Visited_20_Internet_20_Link">Schularena</text:a> stehen den SuS kostenlos Übungsmaterialien zur Verfügung. Diese sind nicht nach Zyklen, aber nach Themen geordn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5::43:47</meta:creation-date>
    <dc:creator>Generated</dc:creator>
    <dc:date>2026-08-26T15::43:47</dc:date>
    <dc:language>en-US</dc:language>
    <meta:editing-cycles>1</meta:editing-cycles>
    <meta:editing-duration>PT0S</meta:editing-duration>
    <dc:title>mat:plattformen</dc:title>
  </office:meta>
</office:document-meta>
</file>