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8db788b81f4b4c44ee9773b94c6f798.png"/>
  <manifest:file-entry manifest:media-type="image/png" manifest:full-path="Pictures/a0606f4a84848c8ff8981c68ef4a9e0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wiki-klassen:somaini-du:bereich3"/><text:bookmark-start text:name="__RefHeading___deutsch_1"/><text:bookmark-start text:name="deutsch"/>Deutsch<text:bookmark-end text:name="__RefHeading___deutsch_1"/><text:bookmark-end text:name="deutsch"/></text:h>
      <text:p text:style-name="Text_20_body"> <text:span text:style-name="Strong_20_Emphasis">Bereiche</text:span></text:p>
      <text:list text:style-name="List_20_1" text:continue-numbering="false">
        <text:list-item>
          <text:p text:style-name="List_20_1_Content_First"> <text:a xlink:type="simple" xlink:href="https://wiki.edu-ict.ch/mat/wiki-klassen/somaini-du" text:style-name="Internet_20_link" text:visited-style-name="Visited_20_Internet_20_Link">Startseite</text:a> Klasse 4c</text:p>
        </text:list-item>
        <text:list-item>
          <text:p text:style-name="List_20_1_Content_Last"> <text:a xlink:type="simple" xlink:href="https://wiki.edu-ict.ch/mat/wiki-klassen/somaini-du/bereich1" text:style-name="Internet_20_link" text:visited-style-name="Visited_20_Internet_20_Link">Internetlinks</text:a>, <text:a xlink:type="simple" xlink:href="https://wiki.edu-ict.ch/mat/wiki-klassen/somaini-du/bereich2" text:style-name="Internet_20_link" text:visited-style-name="Visited_20_Internet_20_Link">Mathematik</text:a>, Deutsch</text:p>
        </text:list-item>
      </text:list>
      <text:h text:style-name="Heading_20_3" text:outline-level="3"><text:bookmark-start text:name="__RefHeading___spiel_2"/><text:bookmark-start text:name="spiel"/>Spiel!<text:bookmark-end text:name="__RefHeading___spiel_2"/><text:bookmark-end text:name="spiel"/></text:h>
      <text:p text:style-name="Text_20_body">KENNST DU DIESES SPIEL? Es heisst <text:span text:style-name="Strong_20_Emphasis"><text:span text:style-name="Emphasis"><text:span text:style-name="underline">WORTKETTE</text:span></text:span></text:span>!
<draw:frame draw:style-name="mediaright" draw:name="0" text:anchor-type="paragraph" draw:z-index="0" svg:width="5.2916666666667cm" style:rel-width="100%" svg:height="5.2916666666667cm" style:rel-height="scale"><draw:image xlink:href="Pictures/78db788b81f4b4c44ee9773b94c6f798.png" xlink:type="simple" xlink:show="embed" xlink:actuate="onLoad"/></draw:fram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er erste Spieler nennt ein zusammengesetztes Wort, etwa „Baumhaus“. Der nächste Spieler muss nun mit dem zweiten Teilwort („Haus“) einen neuen zusammengesetzten Begriff beginnen, etwa „Haustür“. Dies setzt sich fort, bis niemandem mehr ein zusammengesetztes Wort einfällt…
Jedes zusammengesetzte Wort darf pro Runde natürlich nur einmal genannt werden (Teilbegriffe aber beliebig oft). Ob ein zusammengesetztes Wort tatsächlich existiert entscheidet das Wörterbuch <draw:frame draw:style-name="media" draw:name="1" text:anchor-type="as-char" draw:z-index="1" svg:width="0.396875cm" svg:height="0.396875cm"><draw:image xlink:href="Pictures/a0606f4a84848c8ff8981c68ef4a9e05.png" xlink:type="simple" xlink:show="embed" xlink:actuate="onLoad"/></draw:frame></text:p></table:table-cell></table:table-row></table:table></draw:text-box></draw:frame></text:p>
      <text:p text:style-name="Text_20_body">Lass uns spielen!</text:p>
      <text:p text:style-name="Text_20_body">Ich beginne mit wem Wort: <text:span text:style-name="Strong_20_Emphasis">Motorrad</text:span> (besteht aus Motor+Rad) …. jetzt bist du dran! Unten kannst du ein zusammengesetztes Wort schreiben! </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Schau zuerst unten in der Diskussion nach, ob jemand bereits wieder einen neuen Begriff geschrieben hat!</text:p>
          </table:table-cell>
        </table:table-row>
      </table:table>
      <text:p text:style-name="Text_20_body">~~DISCUS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2::34:47</meta:creation-date>
    <dc:creator>Generated</dc:creator>
    <dc:date>2026-08-16T12::34:47</dc:date>
    <dc:language>en-US</dc:language>
    <meta:editing-cycles>1</meta:editing-cycles>
    <meta:editing-duration>PT0S</meta:editing-duration>
    <dc:title>mat:wiki-klassen:somaini-du:bereich3</dc:title>
  </office:meta>
</office:document-meta>
</file>