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fb7738cc3e18506d084774265f0d3e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nawe:index"/><text:bookmark-start text:name="__RefHeading___nawe_1"/><text:bookmark-start text:name="nawe"/>NAWE<text:bookmark-end text:name="__RefHeading___nawe_1"/><text:bookmark-end text:name="nawe"/></text:h>
      <text:p text:style-name="Text_20_body"><draw:frame draw:style-name="mediaright" draw:name="0" text:anchor-type="paragraph" draw:z-index="0" svg:width="6.4558333333333cm" style:rel-width="100%" svg:height="4.365625cm" style:rel-height="scale"><draw:image xlink:href="Pictures/2fb7738cc3e18506d084774265f0d3e2.png" xlink:type="simple" xlink:show="embed" xlink:actuate="onLoad"/></draw:frame>
Mit dem Schiff übers Meer fahren, an fremden Häfen anlegen, die Stadt erkunden, am Strand Muscheln sammeln und Souvenirs mit nach Hause nehmen, sich inspirieren lassen durch das Unbekannte .…<text:line-break/><text:line-break/>
NAWE, das Netzwerk zum professionellen Austausch von Wissen und Erfahrung, soll im übertragenen Sinn genau dies für die Grundstufe ermöglichen. Das Netzwerk NAWE als Schiff, welches diese Reise erst möglich macht. Die fremden Häfen, die es zu erkunden gibt, sind andere Schulen, andere Schulkulturen. Und die Muscheln und Souvenirs sind Erinnerungen, Erfahrungen, Beziehungen und womöglich auch Unterrichtsmaterial. Angeregt durch die andere Kultur, kann die eigene reflektiert werden…<text:line-break/><text:line-break/>
Wiki* soll schnell und unkompliziert den Kontakt ermöglichen und Türen öffnen. Hier lassen sich andere Interessierte finden und hilfreiche Dokumente (z.B. Checklisten, Gesprächsprotokolle, Elternbriefentwurf) downloaden. (*Aus dem Hawaiianischen: “wiki“ = „schnell“)<text:line-break/>
<text:line-break/>
In der Praxis heisst das:<text:line-break/>
Ein Grundstufentandem, sendet eine ihrer Lehrpersonen für zwei Tage als Gastlehrperson in eine andere Grundstufe. Gleichzeitig bekommt die verbleibende Lehrperson Unterstützung von einer Gastlehrperson aus der anderen Grundstufe. Die grundlegenden Strukturen der jeweiligen Grundstufe werden beibehalten, damit die Organisation unkompliziert bleibt.<text:line-break/>
Gemeinden, die sich für einen solchen Austausch interessieren, sind zu finden unter „<text:a xlink:type="simple" xlink:href="https://wiki.edu-ict.ch/nawe/schulportraits" text:style-name="Internet_20_link" text:visited-style-name="Visited_20_Internet_20_Link">Übersicht Grundstufengemeinden</text:a>“ mit dem entsprechenden Schulprofil; detaillierte Angaben zum Ablauf unter „<text:a xlink:type="simple" xlink:href="https://wiki.edu-ict.ch/nawe/ablaufplan" text:style-name="Internet_20_link" text:visited-style-name="Visited_20_Internet_20_Link">Organisation und Ablauf</text:a>“ und Dokumente wie Elterninformationen, Checklisten und anderes unter „<text:a xlink:type="simple" xlink:href="https://wiki.edu-ict.ch/nawe/dokumente" text:style-name="Internet_20_link" text:visited-style-name="Visited_20_Internet_20_Link">Dokumente</text:a>“. 
<text:line-break/>Bei Fragen steht Ihnen gerne die Projektleiterin <text:a xlink:type="simple" xlink:href="mailto:esther.graf@vsa.zh.ch" text:style-name="Internet_20_link" text:visited-style-name="Visited_20_Internet_20_Link">Esther Graf</text:a> zur Verfügu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1::58:26</meta:creation-date>
    <dc:creator>Generated</dc:creator>
    <dc:date>2026-08-16T01::58:26</dc:date>
    <dc:language>en-US</dc:language>
    <meta:editing-cycles>1</meta:editing-cycles>
    <meta:editing-duration>PT0S</meta:editing-duration>
    <dc:title>moodle:nawe:index</dc:title>
  </office:meta>
</office:document-meta>
</file>