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c35bfbbf5d1e78e25310b29d29642b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nawe:schulportraits"/><text:bookmark-start text:name="__RefHeading___uebersicht_grundstufengemeinden_1"/><text:bookmark-start text:name="uebersicht_grundstufengemeinden"/>Übersicht Grundstufengemeinden<text:bookmark-end text:name="__RefHeading___uebersicht_grundstufengemeinden_1"/><text:bookmark-end text:name="uebersicht_grundstufengemeinden"/></text:h>
      <text:p text:style-name="Text_20_body"><draw:frame draw:style-name="mediaright" draw:name="0" text:anchor-type="paragraph" draw:z-index="0" svg:width="17.674166666667cm" style:rel-width="100%" svg:height="22.330833333333cm" style:rel-height="scale"><draw:image xlink:href="Pictures/bc35bfbbf5d1e78e25310b29d29642bc.png" xlink:type="simple" xlink:show="embed" xlink:actuate="onLoad"/></draw:frame>
<text:line-break/>Interessierte Gemeinden: <text:line-break/>
<text:a xlink:type="simple" xlink:href="https://wiki.edu-ict.ch/nawe/schulportraits/wetzikon" text:style-name="Internet_20_link" text:visited-style-name="Visited_20_Internet_20_Link">Wetzikon</text:a> <text:line-break/>
<text:a xlink:type="simple" xlink:href="https://wiki.edu-ict.ch/nawe/faellanden" text:style-name="Internet_20_link" text:visited-style-name="Visited_20_Internet_20_Link">Fälland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1::59:52</meta:creation-date>
    <dc:creator>Generated</dc:creator>
    <dc:date>2026-08-16T01::59:52</dc:date>
    <dc:language>en-US</dc:language>
    <meta:editing-cycles>1</meta:editing-cycles>
    <meta:editing-duration>PT0S</meta:editing-duration>
    <dc:title>moodle:nawe:schulportraits</dc:title>
  </office:meta>
</office:document-meta>
</file>