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89e460bbfb41aae84ed622754737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fokusc:mua"/><text:bookmark-start text:name="__RefHeading___mustersettings_zur_beurteilungs-_und_foerderpraxis_fokus_sprache_1"/><text:bookmark-start text:name="mustersettings_zur_beurteilungs-_und_foerderpraxis_fokus_sprache"/>Mustersettings zur Beurteilungs- und Förderpraxis Fokus Sprache<text:bookmark-end text:name="__RefHeading___mustersettings_zur_beurteilungs-_und_foerderpraxis_fokus_sprache_1"/><text:bookmark-end text:name="mustersettings_zur_beurteilungs-_und_foerderpraxis_fokus_sprache"/></text:h>
      <text:p text:style-name="Text_20_body"><text:span text:style-name="Strong_20_Emphasis">Mustersettings zu den Themenfeldern</text:span> <text:line-break/>
Diese Mustersettings dienen als Grundlagen zum QUIMS-Schwerpunkt Beurteilen und Fördern, und zwar für die schulinternen Weiterbildungen (Schilw) 
zum Fokus Sprache. Sie können von Lehrpersonen und Schulteams auch unabhängig von diesen Weiterbildungen kostenlos für die Unterrichtsentwicklung 
verwendet werden. <text:line-break/>
<draw:frame draw:style-name="mediacenter" draw:name="Übersicht Mustersetting Legend" text:anchor-type="paragraph" draw:z-index="0" svg:width="31.564791666667cm" style:rel-width="100%"><draw:text-box><text:p text:style-name="legendcenter"><draw:frame draw:style-name="mediacenter" draw:name="Übersicht Mustersetting" text:anchor-type="paragraph" draw:z-index="0" svg:width="31.564791666667cm" style:rel-width="100%" svg:height="22.251458333333cm" style:rel-height="scale"><draw:image xlink:href="Pictures/2189e460bbfb41aae84ed622754737c2.png" xlink:type="simple" xlink:show="embed" xlink:actuate="onLoad"/></draw:frame>Übersicht Mustersetting</text:p></draw:text-box></draw:frame></text:p>
      <text:p text:style-name="Text_20_body"><text:a xlink:type="simple" xlink:href="https://wiki.edu-ict.ch/quims/fokusc/uebersicht_wiki_quims_schwerpunkt_c_2024.pdf" text:style-name="Internet_20_link" text:visited-style-name="Visited_20_Internet_20_Link">Übersicht QUIMS – Mustersettings Schwerpunkt C</text:a> <text:line-break/>
<text:line-break/></text:p>
      <text:p text:style-name="Text_20_body">Primarstufe M5<text:line-break/>
<text:a xlink:type="simple" xlink:href="https://wiki.edu-ict.ch/quims/fokusc/m5_sturm_schoepfer_gls_2022.pdf" text:style-name="Internet_20_link" text:visited-style-name="Visited_20_Internet_20_Link">Handreichung</text:a> <text:line-break/>
<text:a xlink:type="simple" xlink:href="https://wiki.edu-ict.ch/quims/fokusc/00_manual_primar_lernstandserfassung_ls_osw.pdf" text:style-name="Internet_20_link" text:visited-style-name="Visited_20_Internet_20_Link">Manual Primar Lernstandserfassung</text:a> <text:line-break/>
<text:a xlink:type="simple" xlink:href="https://wiki.edu-ict.ch/quims/fokusc/01_folien_lernstand_primar_2021.pptx" text:style-name="Internet_20_link" text:visited-style-name="Visited_20_Internet_20_Link">Folien Primar</text:a> <text:line-break/>
<text:a xlink:type="simple" xlink:href="https://wiki.edu-ict.ch/quims/fokusc/2_lesetest_klasse_2.pdf" text:style-name="Internet_20_link" text:visited-style-name="Visited_20_Internet_20_Link">Lesetest Klasse 2</text:a> <text:line-break/>
<text:a xlink:type="simple" xlink:href="https://wiki.edu-ict.ch/quims/fokusc/2_lesetext_klasse_3.pdf" text:style-name="Internet_20_link" text:visited-style-name="Visited_20_Internet_20_Link">Lesetest Klasse 3</text:a> <text:line-break/>
<text:a xlink:type="simple" xlink:href="https://wiki.edu-ict.ch/quims/fokusc/2_lesetest_klasse_4.pdf" text:style-name="Internet_20_link" text:visited-style-name="Visited_20_Internet_20_Link">Lesetest Klasse 4</text:a> <text:line-break/>
<text:a xlink:type="simple" xlink:href="https://wiki.edu-ict.ch/quims/fokusc/2_lesetest_klasse_5.pdf" text:style-name="Internet_20_link" text:visited-style-name="Visited_20_Internet_20_Link">Lesetest Klasse 5</text:a> <text:line-break/>
<text:a xlink:type="simple" xlink:href="https://wiki.edu-ict.ch/quims/fokusc/2_lesetest_klasse_6.pdf" text:style-name="Internet_20_link" text:visited-style-name="Visited_20_Internet_20_Link">Lesetest Klasse 6</text:a> <text:line-break/>
<text:line-break/>
Sekundarstufe M7<text:line-break/>
<text:a xlink:type="simple" xlink:href="https://wiki.edu-ict.ch/quims/fokusc/m5_sturm_schoepfer_gls_2022.pdf" text:style-name="Internet_20_link" text:visited-style-name="Visited_20_Internet_20_Link">Handreichung Grundfertigkeiten Lesen und Schreiben erfassen</text:a> <text:line-break/>
<text:a xlink:type="simple" xlink:href="https://wiki.edu-ict.ch/quims/fokusc/00_manual_sek_lernstandserfassung_ls_osw.pdf" text:style-name="Internet_20_link" text:visited-style-name="Visited_20_Internet_20_Link">Manual Sek Lernstandserfassung</text:a> <text:line-break/>
<text:a xlink:type="simple" xlink:href="https://wiki.edu-ict.ch/quims/fokusc/01_folien_lernstand_sek.pptx" text:style-name="Internet_20_link" text:visited-style-name="Visited_20_Internet_20_Link">Folien Lernstand Sek</text:a> <text:line-break/>
<text:a xlink:type="simple" xlink:href="https://wiki.edu-ict.ch/quims/fokusc/2_lesetest_klasse_7.pdf" text:style-name="Internet_20_link" text:visited-style-name="Visited_20_Internet_20_Link">Lesetest Klasse 7 Sek</text:a> <text:line-break/>
<text:a xlink:type="simple" xlink:href="https://wiki.edu-ict.ch/quims/fokusc/2_lesetest_klasse_8.pdf" text:style-name="Internet_20_link" text:visited-style-name="Visited_20_Internet_20_Link">Lesetest Klasse 8 Sek</text:a> <text:line-break/>
<text:a xlink:type="simple" xlink:href="https://wiki.edu-ict.ch/quims/fokusc/2_lesetest_klasse_9.pdf" text:style-name="Internet_20_link" text:visited-style-name="Visited_20_Internet_20_Link">Lesetest Klasse 9 Sek</text:a> <text:line-break/>
<text:a xlink:type="simple" xlink:href="https://wiki.edu-ict.ch/quims/fokusc/1_schreibfluessigkeit.pdf" text:style-name="Internet_20_link" text:visited-style-name="Visited_20_Internet_20_Link">Schreibflüssigkeit Sek</text:a> <text:line-break/>
<text:a xlink:type="simple" xlink:href="https://wiki.edu-ict.ch/quims/fokusc/4_fehlertext_sek.pdf" text:style-name="Internet_20_link" text:visited-style-name="Visited_20_Internet_20_Link">Fehlertext Sek</text:a> <text:line-break/></text:p>
      <text:p text:style-name="Text_20_body"><text:line-break/></text:p>
      <text:p text:style-name="Text_20_body"><text:a xlink:type="simple" xlink:href="https://wiki.edu-ict.ch/quims/wentwicklung/m4_handreichung_sturm_sommer_2022.pdf" text:style-name="Internet_20_link" text:visited-style-name="Visited_20_Internet_20_Link">Handreichung Mit Wortschatz das Lesen (vor-)entlasten</text:a><text:line-break/>
<text:a xlink:type="simple" xlink:href="https://tube.switch.ch/embed/HWlZ4q2afn?title=hide" text:style-name="Internet_20_link" text:visited-style-name="Visited_20_Internet_20_Link">Video Präsentation: Mit Wortschatz das Lesen entlasten</text:a> <text:line-break/></text:p>
      <text:p text:style-name="Text_20_body"><text:line-break/></text:p>
      <text:p text:style-name="Text_20_body"><text:span text:style-name="Strong_20_Emphasis">M1_KG</text:span> (PS 1–2)<text:line-break/>
<text:span text:style-name="Strong_20_Emphasis">Lernförderliche Rückmeldungen im Dialog kommunizieren – Natur und Technik im Kindergarten: Thema «Ställe von Nutztieren»</text:span> <text:line-break/>
Dieses Mustersetting wurde für den Kindergarten entwickelt. Es kann aber gut auch für die Unterstufe (PS 1–2) adaptiert werden.</text:p>
      <text:p text:style-name="Text_20_body"><text:a xlink:type="simple" xlink:href="https://wiki.edu-ict.ch/quims/fokusc/quims_c_t3_mustersetting_m1_210517_def.pdf" text:style-name="Internet_20_link" text:visited-style-name="Visited_20_Internet_20_Link">M1_KG_Lernförderliche Rückmeldungen_NT.pdf</text:a> <text:line-break/></text:p>
      <text:p text:style-name="Text_20_body"><text:line-break/></text:p>
      <text:p text:style-name="Text_20_body"><text:a xlink:type="simple" xlink:href="https://wiki.edu-ict.ch/quims/fokusc/m6_leseschritte_vorfuehren_def.pdf" text:style-name="Internet_20_link" text:visited-style-name="Visited_20_Internet_20_Link">Handreichung Leseschritte, M6</text:a> <text:line-break/>
<text:line-break/>
<text:a xlink:type="simple" xlink:href="https://tube.switch.ch/embed/8kQHsZj1yi" text:style-name="Internet_20_link" text:visited-style-name="Visited_20_Internet_20_Link">Video Leseschritt 1, M6</text:a><text:line-break/>
<text:a xlink:type="simple" xlink:href="https://tube.switch.ch/embed/gJ4hGGveYf" text:style-name="Internet_20_link" text:visited-style-name="Visited_20_Internet_20_Link">Video Leseschritt 2, M6</text:a></text:p>
      <text:p text:style-name="Text_20_body"><text:span text:style-name="Strong_20_Emphasis">M2_KG</text:span> (PS 1–2)<text:line-break/>
<text:span text:style-name="Strong_20_Emphasis">Fachliches Lernen sprachbewusst begleiten – Natur und Technik im Kindergarten: Türme, Mauern, Brücken</text:span> <text:line-break/>
Dieses Mustersetting wurde für den Kindergarten entwickelt. Es kann aber gut auch für die Unterstufe (PS 1–2) adaptiert werden</text:p>
      <text:p text:style-name="Text_20_body"><text:a xlink:type="simple" xlink:href="https://wiki.edu-ict.ch/quims/fokusc/m2_kg_lernensprachbewusstbegleiten_nt.pdf" text:style-name="Internet_20_link" text:visited-style-name="Visited_20_Internet_20_Link">M2_KG_Lernen sprachbewusst begleiten_NT.pdf</text:a> <text:line-break/>
<text:line-break/>
<text:span text:style-name="Strong_20_Emphasis">M3_PS</text:span> <text:line-break/>
<text:span text:style-name="Strong_20_Emphasis">Sprachbewusst fördern und beurteilen in NMG</text:span> <text:line-break/>
Dieses Mustersetting wurde für die 2./3. Klasse Primar entwickelt. Es eignet sich auch für die Umsetzung in höheren Klassen.</text:p>
      <text:p text:style-name="Text_20_body"><text:a xlink:type="simple" xlink:href="https://wiki.edu-ict.ch/quims/fokusc/m3_ps_sprachbewfoerdernundbeurteilen_nmg.pdf" text:style-name="Internet_20_link" text:visited-style-name="Visited_20_Internet_20_Link">M3_PS_Sprachbewusst fördern und beurteilen_NMG.pdf</text:a> <text:line-break/>
<text:line-break/>
<text:line-break/>
<text:span text:style-name="Strong_20_Emphasis">M3.1_PS</text:span> <text:line-break/>
<text:span text:style-name="Strong_20_Emphasis">Materialien zu den Themen «Sinne» und «Körper» aus dem Lehrmittel NaTech 1|2</text:span> <text:line-break/>
<text:a xlink:type="simple" xlink:href="https://wiki.edu-ict.ch/quims/fokusc/quims_c_t4_mustersetting_m3_materialien_210517.docx" text:style-name="Internet_20_link" text:visited-style-name="Visited_20_Internet_20_Link">M3.1_PS_Sprachbew_fördern_beurteilen_NMG_Materialien</text:a></text:p>
      <text:p text:style-name="Text_20_body"><text:line-break/>
<text:span text:style-name="Strong_20_Emphasis"><text:a xlink:type="simple" xlink:href="https://wiki.edu-ict.ch/quims/fokusc/m31_kg_sprachbewusster_mathematikunterricht_mustersetting.pdf" text:style-name="Internet_20_link" text:visited-style-name="Visited_20_Internet_20_Link">M31 KG Sprachbewusster Mathematikunterricht Mustersetting.pdf</text:a> </text:span> <text:line-break/>
<text:a xlink:type="simple" xlink:href="https://wiki.edu-ict.ch/quims/fokusc/m31.1_kg_anhang_element_1_begriffsbildung.pdf" text:style-name="Internet_20_link" text:visited-style-name="Visited_20_Internet_20_Link">M31.1 KG Element 1 Begriffsbildung.pdf</text:a> <text:line-break/>
<text:a xlink:type="simple" xlink:href="https://wiki.edu-ict.ch/quims/fokusc/m31.2_kg_anhang_element_2_mathematische_gespraeche.pdf" text:style-name="Internet_20_link" text:visited-style-name="Visited_20_Internet_20_Link">M31.2 KG Element 2 Mathematische Gespraeche.pdf</text:a> <text:line-break/>
<text:a xlink:type="simple" xlink:href="https://wiki.edu-ict.ch/quims/fokusc/m31.3_kg_anhang_element_3_sprachliche_anforderungen_aufgabenstellungen.pdf" text:style-name="Internet_20_link" text:visited-style-name="Visited_20_Internet_20_Link">M31.3 KG Element 3 Sprachliche Anforderungen Aufgabenstellungen.pdf</text:a> <text:line-break/>
<text:line-break/>
<text:span text:style-name="Strong_20_Emphasis"><text:a xlink:type="simple" xlink:href="https://wiki.edu-ict.ch/quims/fokusc/m32_primar_sprachbewusster_mathematikunterricht_mustersetting.pdf" text:style-name="Internet_20_link" text:visited-style-name="Visited_20_Internet_20_Link">M32 PRIMAR Sprachbewusster Mathematikunterricht Mustersetting.pdf</text:a> </text:span> <text:line-break/>
<text:a xlink:type="simple" xlink:href="https://wiki.edu-ict.ch/quims/fokusc/m32.1_us_anhang_element_1_begriffsbildung.pdf" text:style-name="Internet_20_link" text:visited-style-name="Visited_20_Internet_20_Link">M32.1 US Element 1 Begriffsbildung.pdf</text:a> <text:line-break/>
<text:a xlink:type="simple" xlink:href="https://wiki.edu-ict.ch/quims/fokusc/m32.2_us_anhang_element_2_mathematische_gespraeche.pdf" text:style-name="Internet_20_link" text:visited-style-name="Visited_20_Internet_20_Link">M32.2 US Element 2 Mathematische Gespraeche.pdf</text:a> <text:line-break/>
<text:a xlink:type="simple" xlink:href="https://wiki.edu-ict.ch/quims/fokusc/m32.3_us_anhang_element_3_sprachliche_anforderungen_aufgabenstellungen.pdf" text:style-name="Internet_20_link" text:visited-style-name="Visited_20_Internet_20_Link">M32.3 US Element 3 Sprachliche Anforderungen Aufgabenstellungen.pdf</text:a> <text:line-break/>
<text:a xlink:type="simple" xlink:href="https://wiki.edu-ict.ch/quims/fokusc/m32.4_ms_anhang_element_1_begriffsbildung.pdf" text:style-name="Internet_20_link" text:visited-style-name="Visited_20_Internet_20_Link">M32.4 MS Element 1 Begriffsbildung.pdf</text:a> <text:line-break/>
<text:a xlink:type="simple" xlink:href="https://wiki.edu-ict.ch/quims/fokusc/m32.5_ms_anhang_element_2_mathematische_gespraeche.pdf" text:style-name="Internet_20_link" text:visited-style-name="Visited_20_Internet_20_Link">M32.5 MS Element 2 Mathematische Gespraeche.pdf</text:a> <text:line-break/>
<text:a xlink:type="simple" xlink:href="https://wiki.edu-ict.ch/quims/fokusc/m32.6_ms_anhang_element_3_sprachliche_anforderungen_aufgabenstellungen.pdf" text:style-name="Internet_20_link" text:visited-style-name="Visited_20_Internet_20_Link">M32.6 MS Element 3 Sprachliche Anforderungen Aufgabenstellungen.pdf</text:a><text:line-break/>
<text:line-break/>
<text:span text:style-name="Strong_20_Emphasis"><text:a xlink:type="simple" xlink:href="https://wiki.edu-ict.ch/quims/fokusc/m33_zyklus_3_sprachbewusster_mathematikunterricht_mustersetting.pdf" text:style-name="Internet_20_link" text:visited-style-name="Visited_20_Internet_20_Link">M33 SEK Sprachbewusster Mathematikunterricht Mustersetting</text:a></text:span> <text:line-break/>
<text:a xlink:type="simple" xlink:href="https://wiki.edu-ict.ch/quims/fokusc/m33.1_zyklus_3_lernanlass_1.1_mathematische_begriffe_aufbauen.pdf" text:style-name="Internet_20_link" text:visited-style-name="Visited_20_Internet_20_Link">M33.1 SEK Lernanlass 1.1 Mathematische Begriffe aufbauen</text:a><text:line-break/>
<text:a xlink:type="simple" xlink:href="https://wiki.edu-ict.ch/quims/fokusc/m33.2_zyklus_3_lernanlass_1.2_mathematische_begriffe_aufbauen.pdf" text:style-name="Internet_20_link" text:visited-style-name="Visited_20_Internet_20_Link">M33.2 SEK Lernanlass 1.2 Mathematische Begriffe aufbauen</text:a><text:line-break/>
<text:a xlink:type="simple" xlink:href="https://wiki.edu-ict.ch/quims/fokusc/m33.3_zyklus_3_material_lernanlaesse_1.1_1.2.pdf" text:style-name="Internet_20_link" text:visited-style-name="Visited_20_Internet_20_Link">M33.3 SEK Material Lernanlässe 1.1 und 1.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3::51:30</meta:creation-date>
    <dc:creator>Generated</dc:creator>
    <dc:date>2026-08-17T13::51:30</dc:date>
    <dc:language>en-US</dc:language>
    <meta:editing-cycles>1</meta:editing-cycles>
    <meta:editing-duration>PT0S</meta:editing-duration>
    <dc:title>quims:fokusc:mua</dc:title>
  </office:meta>
</office:document-meta>
</file>