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49b0e0ee093609d8eb291fa53a06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einblicke:apercus"/><text:bookmark-start text:name="__RefHeading___sav-apercus_1"/><text:bookmark-start text:name="sav-apercus"/>SAV-Aperçus<text:bookmark-end text:name="__RefHeading___sav-apercus_1"/><text:bookmark-end text:name="sav-apercus"/></text:h>
      <text:p text:style-name="Text_20_body">Das Aperçu von ….
Das SAV für mich? Das heisst:</text:p>
      <text:list text:style-name="List_20_1" text:continue-numbering="false">
        <text:list-item/>
        <text:list-item/>
      </text:list>
      <text:p text:style-name="Text_20_body">Das Aperçu von ….
Zuerst habe ich mich auf das Tool konzentriert. Aber dann habe ich bemerkt….
Das Aperçu von ….
Das SAV bedeutet für uns: <draw:frame draw:style-name="medialeft" draw:name="0" text:anchor-type="paragraph" draw:z-index="0" svg:width="2.6458333333333cm" style:rel-width="100%" svg:height="1.984375cm" style:rel-height="scale"><draw:image xlink:href="Pictures/9d49b0e0ee093609d8eb291fa53a06b6.jpg" xlink:type="simple" xlink:show="embed" xlink:actuate="onLoad"/></draw:frame>
<text:line-break/>
Bildquelle: Andreas Praefcke (Eigenes Werk)
<text:line-break/>
via Wikimedia Commons
<text:line-break/>
<text:line-break/>
<text:line-break/></text:p>
      <text:p text:style-name="Text_20_body"><text:line-break/>
<text:line-break/>
<text:line-break/>
<text:line-break/>
<text:line-break/>
<text:line-break/></text:p>
      <text:p text:style-name="Text_20_body">Das Aperçu von …..Inhal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24:23</meta:creation-date>
    <dc:creator>Generated</dc:creator>
    <dc:date>2026-08-16T07::24:23</dc:date>
    <dc:language>en-US</dc:language>
    <meta:editing-cycles>1</meta:editing-cycles>
    <meta:editing-duration>PT0S</meta:editing-duration>
    <dc:title>sav:einblicke:apercus</dc:title>
  </office:meta>
</office:document-meta>
</file>