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kontakte:portraits"/><text:bookmark-start text:name="__RefHeading___portraits_schulpsychologische_dienste_pilotphase_1"/><text:bookmark-start text:name="portraits_schulpsychologische_dienste_pilotphase"/>Portraits Schulpsychologische Dienste Pilotphase<text:bookmark-end text:name="__RefHeading___portraits_schulpsychologische_dienste_pilotphase_1"/><text:bookmark-end text:name="portraits_schulpsychologische_dienste_pilotpha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59:33</meta:creation-date>
    <dc:creator>Generated</dc:creator>
    <dc:date>2026-08-16T13::59:33</dc:date>
    <dc:language>en-US</dc:language>
    <meta:editing-cycles>1</meta:editing-cycles>
    <meta:editing-duration>PT0S</meta:editing-duration>
    <dc:title>sav:kontakte:portraits</dc:title>
  </office:meta>
</office:document-meta>
</file>