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692ccca367866657bb4f01678dcd9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projekt:einfuehrungs-support"/><text:bookmark-start text:name="__RefHeading___einfuehrungs-support_1"/><text:bookmark-start text:name="einfuehrungs-support"/>Einführungs-Support<text:bookmark-end text:name="__RefHeading___einfuehrungs-support_1"/><text:bookmark-end text:name="einfuehrungs-support"/></text:h>
      <text:h text:style-name="Heading_20_2" text:outline-level="2"><text:bookmark-start text:name="__RefHeading___gemeinsam_bauen_2"/><text:bookmark-start text:name="gemeinsam_bauen"/>Gemeinsam bauen.<text:bookmark-end text:name="__RefHeading___gemeinsam_bauen_2"/><text:bookmark-end text:name="gemeinsam_bauen"/></text:h>
      <text:p text:style-name="Text_20_body"><draw:frame draw:style-name="medialeft" draw:name="0" text:anchor-type="paragraph" draw:z-index="0" svg:width="7.9375cm" style:rel-width="100%" svg:height="5.953125cm" style:rel-height="scale"><draw:image xlink:href="Pictures/e3692ccca367866657bb4f01678dcd93.jpg" xlink:type="simple" xlink:show="embed" xlink:actuate="onLoad"/></draw:frame>
Die Einführung vom SAV-ZH ist ein gemeinsames Werk. Unterstütztung bieten:  
<text:line-break/>
- Die <text:a xlink:type="simple" xlink:href="https://wiki.edu-ict.ch/sav/austausch/projektleitung" text:style-name="Internet_20_link" text:visited-style-name="Visited_20_Internet_20_Link">SAV-Projektleitung</text:a>
<text:line-break/>
- Die <text:a xlink:type="simple" xlink:href="https://wiki.edu-ict.ch/sav/kontakte/portraits" text:style-name="Internet_20_link" text:visited-style-name="Visited_20_Internet_20_Link">SAV-Pionierinnen und -Pioniere
</text:a><text:line-break/>
- Das differenzierte Weiterbildungsangebot mit: Kursen für Schulbehörden und Schulverwaltungen, der Kick-off-Veranstaltung für die Einführungsgruppen, dienstspezifischen Weiterbildungen nach Vereinbarung und dem SAV-Vertiefungskurs.  
<text:line-break/>
<text:line-break/>
<text:span text:style-name="Emphasis">Bildquelle: Paolo Redwings 
<text:line-break/>
via Wikipedia Commons
</text:span><text:line-break/>
<text:line-break/></text:p>
      <text:h text:style-name="Heading_20_3" text:outline-level="3"><text:bookmark-start text:name="__RefHeading___sav-einfuehrung_fuer_schulbehoerden_schulverwaltungen_schulleitungen_3"/><text:bookmark-start text:name="sav-einfuehrung_fuer_schulbehoerden_schulverwaltungen_schulleitungen"/>SAV-Einführung für Schulbehörden, Schulverwaltungen, Schulleitungen<text:bookmark-end text:name="__RefHeading___sav-einfuehrung_fuer_schulbehoerden_schulverwaltungen_schulleitungen_3"/><text:bookmark-end text:name="sav-einfuehrung_fuer_schulbehoerden_schulverwaltungen_schulleitungen"/></text:h>
      <text:p text:style-name="Text_20_body">Mit dem Behördenkurs erhalten Sie einen Refresher zur aktuellen Regelung der Zuweisung zur Sonderschulung. Vor allem aber kennen Sie danach die Schritte im SAV, verstehen die Funktion der Indikationsbereiche, können sich im SAV-Bericht orientieren und kennen die Rolle der Schulpflege im Zusammenhang mit der Einführung vom SAV-ZH. Der nächsten Kurse im November 2013 sind bereits ausgebucht. Die nächste Gelegenheit bietet sich am <text:span text:style-name="Strong_20_Emphasis">28. Januar 2014</text:span>, 17-19h im Volksschulamt. <text:a xlink:type="simple" xlink:href="http://www.vsa.zh.ch/internet/bildungsdirektion/vsa/de/aus_und_weiterbildung/behoerden/kursangebot.html" text:style-name="Internet_20_link" text:visited-style-name="Visited_20_Internet_20_Link">Direkt zum Kursangebot für Schulbehörden</text:a></text:p>
      <text:h text:style-name="Heading_20_3" text:outline-level="3"><text:bookmark-start text:name="__RefHeading___kick-off-veranstaltung_4"/><text:bookmark-start text:name="kick-off-veranstaltung"/>Kick-off-Veranstaltung<text:bookmark-end text:name="__RefHeading___kick-off-veranstaltung_4"/><text:bookmark-end text:name="kick-off-veranstaltung"/></text:h>
      <text:p text:style-name="Text_20_body">Die Kick-off-Veranstaltung richtet sich an die Einführungsgruppen. Sie schafft die notwendigen Grundlagen, um die Arbeit mit dem SAV-ZH beginnen zu können. Zusätzlich soll mit der Veranstaltung ein anregender gemeinsamer Start in den Einführungsprozess gelingen. Der Kern des Kick-offs besteht aus drei Workshops. Sie fokussieren 
<text:line-break/>
-die Internationale Klassifikation der Funktionsfähigkeit, Behinderung und Gesundheit (ICF) sowie das darauf basierende SAV
<text:line-break/>
-die Indikationsbereiche und
<text:line-break/>
-das SAV-ZH.
<text:line-break/>
<text:line-break/>
<text:a xlink:type="simple" xlink:href="https://wiki.edu-ict.ch/sav/projekt/kickoff" text:style-name="Internet_20_link" text:visited-style-name="Visited_20_Internet_20_Link">Zum Kickoff 2013</text:a></text:p>
      <text:h text:style-name="Heading_20_3" text:outline-level="3"><text:bookmark-start text:name="__RefHeading___dienstspezifische_weiterbildung_5"/><text:bookmark-start text:name="dienstspezifische_weiterbildung"/>Dienstspezifische Weiterbildung<text:bookmark-end text:name="__RefHeading___dienstspezifische_weiterbildung_5"/><text:bookmark-end text:name="dienstspezifische_weiterbildung"/></text:h>
      <text:p text:style-name="Text_20_body">Das Volksschulamt offeriert nach Vereinbarung massgeschneiderte dienstspezifische Weiterbildungen mit der Projektleitung im Umfang von 1 bis 2 Halbtagen pro Dienst, resp., bei Kleinstdiensten, pro Weiterbildungsverbund mit weiteren Kleinstdiensten. Zusätzlich oder alternativ können dienstspezifische Weiterbildungen durch weitere SAV-Fachpersonen erfolgen. Das Volksschulamt kann diesbezüglich vermitteln und empfehlen, die Kosten für solche externen Expertinnen und Experten müssen aber von den Auftraggebern übernommen werden.</text:p>
      <text:h text:style-name="Heading_20_3" text:outline-level="3"><text:bookmark-start text:name="__RefHeading___sav-vertiefungskurs_6"/><text:bookmark-start text:name="sav-vertiefungskurs"/>SAV-Vertiefungskurs<text:bookmark-end text:name="__RefHeading___sav-vertiefungskurs_6"/><text:bookmark-end text:name="sav-vertiefungskurs"/></text:h>
      <text:p text:style-name="Text_20_body">Der SAV-Vertiefungskurs richtet sich an Schulpsychologinnen und Schulpsychologen, die sich SAV-spezifisch in Kursform weiter vertiefen möchten und/oder die sich für eine entsprechende dienstspezifische oder -übergreifende Funktion spezialisieren wollen auf Fragen und Entwicklungen rund um das SAV. Der 1. SAV-Vertiefungskurs findet statt am <text:span text:style-name="Strong_20_Emphasis">Donnerstag und Freitagmorgen, 24. und 25. Oktober 2013</text:span> auf dem Campus der Pädagogischen Hochschule Zürich gleich beim Hauptbahnhof. Vorläufiges Programm: 
<text:line-break/>
<text:line-break/>
24.10., 9h-12h: <text:span text:style-name="Emphasis">Grundlage ICF und SAV</text:span>. Mit Judith Hollenweger und Mirko Baur
<text:line-break/>
24.10., 13.30h-16.30h: <text:span text:style-name="Emphasis">Indikationsbereiche grundsätzlich und konkret</text:span>. Mit Melanie Grigoleit, Judith Hollenweger und Mirko Baur
<text:line-break/>
25.10., 9h-12h: <text:span text:style-name="Emphasis">Praxis: Arbeiten mit, Fragen und Antworten zum SAV-ZH</text:span>. Mit Mirko Baur.
<text:line-break/>
<text:line-break/>
Der Kurs hat Platz für maximal 20 Teilnehmer/innen. Die aufwanddeckenden Kosten sind abhängig von der Anzahl Teilnehmer/innen. Bei 8 Personen betragen sie 500 Franken pro Teilnehmer/in, ab 10 Personen 400 Franken, mit 15 bis 20 Personen 300 Franken. Die Anmeldungen werden berücksichtigt in der Reihenfolge ihres Eintreffens. Anmeldeschluss: 30. September 2013. Anmeldung via Mail an [email] mirko.baur@vsa.zh.ch [/ema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3::35:06</meta:creation-date>
    <dc:creator>Generated</dc:creator>
    <dc:date>2026-08-16T13::35:06</dc:date>
    <dc:language>en-US</dc:language>
    <meta:editing-cycles>1</meta:editing-cycles>
    <meta:editing-duration>PT0S</meta:editing-duration>
    <dc:title>sav:projekt:einfuehrungs-support</dc:title>
  </office:meta>
</office:document-meta>
</file>