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projekt:zwischentreffen"/><text:bookmark-start text:name="__RefHeading___sav_zwischentreffen_2014_1"/><text:bookmark-start text:name="sav_zwischentreffen_2014"/>SAV Zwischentreffen 2014<text:bookmark-end text:name="__RefHeading___sav_zwischentreffen_2014_1"/><text:bookmark-end text:name="sav_zwischentreffen_2014"/></text:h>
      <text:p text:style-name="Text_20_body">Austauschen. Weiter entwickel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12:19</meta:creation-date>
    <dc:creator>Generated</dc:creator>
    <dc:date>2026-08-16T08::12:19</dc:date>
    <dc:language>en-US</dc:language>
    <meta:editing-cycles>1</meta:editing-cycles>
    <meta:editing-duration>PT0S</meta:editing-duration>
    <dc:title>sav:projekt:zwischentreffen</dc:title>
  </office:meta>
</office:document-meta>
</file>