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8fbe246e15b6975824a0e7fec9c909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v:sav-zh"/><text:bookmark-start text:name="__RefHeading___sav-zh_1"/><text:bookmark-start text:name="sav-zh"/>SAV-ZH<text:bookmark-end text:name="__RefHeading___sav-zh_1"/><text:bookmark-end text:name="sav-zh"/></text:h>
      <text:p text:style-name="Text_20_body"><text:line-break/></text:p>
      <text:h text:style-name="Heading_20_2" text:outline-level="2"><text:bookmark-start text:name="__RefHeading___sav-zhdas_tool_zur_einfuehrung_2"/><text:bookmark-start text:name="sav-zhdas_tool_zur_einfuehrung"/>SAV-ZH: Das Tool zur Einführung.<text:bookmark-end text:name="__RefHeading___sav-zhdas_tool_zur_einfuehrung_2"/><text:bookmark-end text:name="sav-zhdas_tool_zur_einfuehrung"/></text:h>
      <text:p text:style-name="Text_20_body"><draw:frame draw:style-name="medialeft" draw:name="0" text:anchor-type="paragraph" draw:z-index="0" svg:width="7.9375cm" style:rel-width="100%" svg:height="5.2616855524079cm" style:rel-height="scale"><draw:image xlink:href="Pictures/08fbe246e15b6975824a0e7fec9c9095.jpg" xlink:type="simple" xlink:show="embed" xlink:actuate="onLoad"/></draw:frame></text:p>
      <text:p text:style-name="Text_20_body">Das SAV-ZH ist das Tool zur Einführung des SAV im Kanton Zürich. In der ersten Version entstanden ist es ausgehend vom Rohling der EDK in der Pionierphase: In einer intensiven Zusammenarbeit der SAV-Pionierinnen und -Pioniere mit den beiden Entwicklungsfirmen, Pulsmesser und rainbat.
Inzwischen steht eine dritte Version zur Verfügung. Mit der zweiten Version (Flash-Version, ALT) wurde sicher gestellt, dass der Anschluss an die kommende 11. Revision der International Classification of Diseases (ICD-11) der Weltgesundheitsorganisation (WHO) gelingt. Die aktuelle dritte Version ist die eigentliche Einführungsversion. Sie läuft auf allen Tablets, integriert die Indikationsbereiche und bietet weitere Verbesserungen in Sachen Datensicherheit und User-Freundlichkeit.  </text:p>
      <text:h text:style-name="Heading_20_3" text:outline-level="3"><text:bookmark-start text:name="__RefHeading___fallfuehrung_und_berichterstattung_3"/><text:bookmark-start text:name="fallfuehrung_und_berichterstattung"/>Fallführung und Berichterstattung<text:bookmark-end text:name="__RefHeading___fallfuehrung_und_berichterstattung_3"/><text:bookmark-end text:name="fallfuehrung_und_berichterstattung"/></text:h>
      <text:p text:style-name="Text_20_body">Das SAV-ZH erlaubt eine User-freundliche elektronische Erfassung und Speicherung aller im SAV relevanten Daten, Einschätzungen und Empfehlungen. Auf Knopfdruck erstellt das SAV-ZH auch zwei verschiedene Berichte: Einen ausführlichen Bericht mit sämtlichen Daten und den sogenannten SAV-Bericht zuhanden von Schulpflege und Eltern. Das SAV wird im Kanton Zürich ausschliesslich mit dem SAV-ZH angewandt - nie in Papierform.</text:p>
      <text:h text:style-name="Heading_20_3" text:outline-level="3"><text:bookmark-start text:name="__RefHeading___das_wichtigste_auf_einen_blick_4"/><text:bookmark-start text:name="das_wichtigste_auf_einen_blick"/>Das Wichtigste auf einen Blick<text:bookmark-end text:name="__RefHeading___das_wichtigste_auf_einen_blick_4"/><text:bookmark-end text:name="das_wichtigste_auf_einen_blick"/></text:h>
      <text:p text:style-name="Text_20_body">Die wichtigsten Fragen und Antworten zum SAV-ZH finden Sie hier: Im FAQ zum SAV-ZH.  
<text:line-break/></text:p>
      <text:p text:style-name="Text_20_body"><text:span text:style-name="Strong_20_Emphasis">FAQ Einführungsversion SAV-ZH:</text:span>
<text:a xlink:type="simple" xlink:href="https://wiki.edu-ict.ch/sav/faq_sav-zh_20130802.pdf" text:style-name="Internet_20_link" text:visited-style-name="Visited_20_Internet_20_Link">faq_sav-zh_20130802.pdf</text:a></text:p>
      <text:h text:style-name="Heading_20_3" text:outline-level="3"><text:bookmark-start text:name="__RefHeading___support_5"/><text:bookmark-start text:name="support"/>Support<text:bookmark-end text:name="__RefHeading___support_5"/><text:bookmark-end text:name="support"/></text:h>
      <text:p text:style-name="Text_20_body"><text:span text:style-name="Strong_20_Emphasis">Für die Einführungsversion vom SAV-ZH übernimmt die Abraxas Informatik AG den <text:span text:style-name="Emphasis">technischen</text:span> Support vom Montag bis zum Freitag zwischen 7.00h und 17.30h über die Nummer 058 660 00 10 oder über [email]hotline@abraxas.ch[/email].
</text:span>
<text:line-break/>
<text:line-break/>
Für technische Probleme der IT-Infrastruktur des Benutzerin und des Benutzers ist die/der jeweilige IT-Verantwortliche des Schulpsychologischen Dienstes zuständig.
<text:line-break/>
<text:line-break/>
Für alle <text:span text:style-name="Emphasis">inhaltlichen</text:span> Fragen wenden Sie sich an die Projektleitung SAV im Volksschulamt: Über [email]yvonne.moser@vsa.zh.ch [/email], Tel. 043 259 22 91 oder auch über den <text:a xlink:type="simple" xlink:href="https://wiki.edu-ict.ch/sav/austausch/projektleitung" text:style-name="Internet_20_link" text:visited-style-name="Visited_20_Internet_20_Link">Blog</text:a> hier im SAV 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9::26:21</meta:creation-date>
    <dc:creator>Generated</dc:creator>
    <dc:date>2026-08-26T09::26:21</dc:date>
    <dc:language>en-US</dc:language>
    <meta:editing-cycles>1</meta:editing-cycles>
    <meta:editing-duration>PT0S</meta:editing-duration>
    <dc:title>sav:sav-zh</dc:title>
  </office:meta>
</office:document-meta>
</file>