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sek:anbieter_und_angebote:wohnplaetze"/><text:bookmark-start text:name="__RefHeading___institutionen_mit_wohnplaetzen_1"/><text:bookmark-start text:name="institutionen_mit_wohnplaetzen"/>Institutionen mit Wohnplätzen<text:bookmark-end text:name="__RefHeading___institutionen_mit_wohnplaetzen_1"/><text:bookmark-end text:name="institutionen_mit_wohnplaetz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Angebot </text:p>
          </table:table-cell>
          <table:table-cell office:value-type="string" table:style-name="tableheader">
            <text:p text:style-name="Table_20_Heading">Feinkonzepte </text:p>
          </table:table-cell>
          <table:table-cell office:value-type="string" table:style-name="tableheader">
            <text:p text:style-name="Table_20_Heading">Materialien </text:p>
          </table:table-cell>
        </table:table-row>
        <table:table-row>
          <table:table-cell office:value-type="string" table:style-name="tablecell">
            <text:p text:style-name="tablealignleft">Berufswahl- und Lebensvorbereit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Klassen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Eltern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Schulbezogene 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Individuelle 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Beratung / Test / Standortbestimm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Infoveranstaltungen / Berufsbesichtigungen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Lernerfahrungen in nachschulischen Angeboten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Nachschulische Angebote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Lehrstellensuche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Selektion der nachschulischen Angebote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Massnahmen der Beistandschaft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Nachbetreu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9::31:06</meta:creation-date>
    <dc:creator>Generated</dc:creator>
    <dc:date>2026-08-16T09::31:06</dc:date>
    <dc:language>en-US</dc:language>
    <meta:editing-cycles>1</meta:editing-cycles>
    <meta:editing-duration>PT0S</meta:editing-duration>
    <dc:title>sosek:anbieter_und_angebote:wohnplaetze</dc:title>
  </office:meta>
</office:document-meta>
</file>